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nieuwen van een antenneopstelling voor mobiele telefonie, Burgemeester Reigerstraat 89, 3581KP Utrecht, GU-Z2026-00488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Reigerstraat 89, 3581KP Utrecht</text:p>
            <text:p text:style-name="common-al">GU-Z2026-0048839</text:p>
            <text:p text:style-name="common-al">Toelichting: het vernieuwen van een antenneopstelling voor mobiele telefoni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1 juli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8801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80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80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GU-Z2026-0048839</meta:user-defined>
    <meta:user-defined meta:name="DCTERMS.abstract">Toelichting: het vernieuwen van een antenneopstelling voor mobiele telefonie</meta:user-defined>
    <dc:language>nl</dc:language>
    <meta:user-defined meta:name="OVERHEIDop.locatietype/OVERHEIDop.gebiedsmarkering">Vlak</meta:user-defined>
    <meta:user-defined meta:name="DC.title">Verleende Omgevingsvergunning, het vernieuwen van een antenneopstelling voor mobiele telefonie, Burgemeester Reigerstraat 89, 3581KP Utrecht, GU-Z2026-0048839</meta:user-defined>
    <meta:user-defined meta:name="OVERHEIDop.datumEindeReactietermijn">2026-07-31</meta:user-defined>
    <meta:user-defined meta:name="OVERHEIDop.terinzageleggingBG">https://jeleefomgeving.nl/inzien/002220647/9931f0ae-e2bb-49a0-bc26-8cdff1447866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8801</meta:user-defined>
    <meta:user-defined meta:name="OVERHEIDop.GmbID/DC.identifier">gmb-2026-298801</meta:user-defined>
    <meta:user-defined meta:name="OVERHEIDop.versieInformatie"/>
  </office:meta>
</office:document-meta>
</file>