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nen – Aanwijzingsbesluit marktmeesters</text:p>
      <text:section text:name="regeling_id1-3-2" text:style-name="regeling">
        <text:section text:name="aanhef_id1-3-2-1" text:style-name="aanhef">
          <text:section text:name="preambule_id1-3-2-1-1" text:style-name="preambule">
            <text:p text:style-name="al">Het college van de gemeente Rhenen,</text:p>
            <text:p text:style-name="al"/>
            <text:p text:style-name="al">gelet op </text:p>
            <text:p text:style-name="al">Artikel 125 lid 1 Gemeentewet,</text:p>
            <text:p text:style-name="al">Artikel 1.1 onder k Verordening op de warenmarkt voor de gemeente Rhenen 1998,</text:p>
            <text:p text:style-name="al">Artikel 5.11 Awb,</text:p>
            <text:p text:style-name="al">Artikel 170 Wegenverkeerswet 1994,</text:p>
            <text:p text:style-name="al">Mandaatregeling 2024,</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1. Bert Rijksen aan te wijzen als eerste marktmeester; </text:p>
            <text:p text:style-name="al">2. Mark van Giessen aan te wijzen als tweede marktmeester; </text:p>
            <text:p text:style-name="al">3. Danny Jagersma aan te wijzen als reserve marktmeester; </text:p>
            <text:p text:style-name="al">4. De aanwijzing van Michael Schoeman als eerste marktmeester te beëindigen; </text:p>
            <text:p text:style-name="al">5. De aanwijzing van Jeroen Koops als tweede marktmeester te beëindigen; </text:p>
            <text:p text:style-name="al">6. Bert Rijksen, Mark van Giessen en Danny Jagersma aan te wijzen als toezichthouder als bedoeld in artikel 4.5 van de Verordening op de warenmarkt voor de gemeente Rhenen 1998 jo. Artikel 5:11 Awb.</text:p>
            <text:p text:style-name="al"/>
          </text:section>
        </text:section>
        <text:section text:name="regeling-sluiting_id1-3-2-3" text:style-name="regeling-sluiting">
          <text:section text:name="ondertekening_id1-3-2-3-1">
            <text:p><text:span text:style-name="functie">Vastgesteld in de vergadering van 2 juni 2026</text:span></text:p>
            <text:p><text:span text:style-name="functie">de secretaris, P. Bonthuis</text:span></text:p>
            <text:p><text:span text:style-name="functie">de burgemeester, mr. drs. G.A. Kaai</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298572</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572</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572</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Rhenen</meta:user-defined>
    <meta:user-defined meta:name="OVERHEID.Informatietype/DC.type">officiële publicatie</meta:user-defined>
    <meta:user-defined meta:name="OVERHEIDop.Rubriek/DC.type">ander besluit van algemene strekking</meta:user-defined>
    <meta:user-defined meta:name="OVERHEID.Gemeente/DCTERMS.publisher">Rhenen</meta:user-defined>
    <meta:user-defined meta:name="OVERHEID.Gemeente/OVERHEID.authority">Rhenen</meta:user-defined>
    <meta:user-defined meta:name="OVERHEID.TaxonomieBeleidsagendaDecentraal/OVERHEID.category">Openbare orde en veiligheid | Organisatie en beleid</meta:user-defined>
    <meta:user-defined meta:name="OVERHEID.TaxonomieBeleidsagendaDecentraal/OVERHEID.category">Bestuur | Organisatie en beleid</meta:user-defined>
    <meta:user-defined meta:name="DC.source">artikel 125 van de Gemeentewet]|[1.0:c:BWBR0005416&amp;artikel=125&amp;g=2026-06-04</meta:user-defined>
    <meta:user-defined meta:name="DC.source">Verordening op de warenmarkt]|[https://lokaleregelgeving.overheid.nl/CVDR72825</meta:user-defined>
    <meta:user-defined meta:name="DC.source">artikel 170 van de Wegenverkeerswet 1994]|[1.0:c:BWBR0006622&amp;artikel=170&amp;g=2026-01-01</meta:user-defined>
    <meta:user-defined meta:name="DC.source">mandaatregeling]|[https://lokaleregelgeving.overheid.nl/CVDR706753</meta:user-defined>
    <meta:user-defined meta:name="DCTERMS.alternative">Aanwijzingsbesluit marktmeesters</meta:user-defined>
    <dc:language>nl</dc:language>
    <meta:user-defined meta:name="OVERHEIDop.locatietype/OVERHEIDop.gebiedsmarkering">Gemeente</meta:user-defined>
    <meta:user-defined meta:name="DC.title">Gemeente Rhenen – Aanwijzingsbesluit marktmeesters</meta:user-defined>
    <meta:user-defined meta:name="DCTERMS.W3CDTF/DCTERMS.available">2026-06-24</meta:user-defined>
    <meta:user-defined meta:name="DCTERMS.W3CDTF/OVERHEIDop.jaargang">2026</meta:user-defined>
    <meta:user-defined meta:name="OVERHEIDop.publicationIssue">298572</meta:user-defined>
    <meta:user-defined meta:name="OVERHEIDop.betreftRegeling">CVDR763294_1</meta:user-defined>
    <meta:user-defined meta:name="OVERHEIDop.GmbID/DC.identifier">gmb-2026-298572</meta:user-defined>
    <meta:user-defined meta:name="xs:date/OVERHEIDop.startdatum">2026-06-25</meta:user-defined>
    <meta:user-defined meta:name="OVERHEIDop.versieInformatie"/>
  </office:meta>
</office:document-meta>
</file>