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: Vondellaan 7, 6901MA Zevenaar het plaatsen van handelsreclame aan het bij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juni 2026 besloten om de beslistermijn voor de aanvraag met zaaknummer Z2026-00001220 voor een omgevingsvergunning aan de Vondellaan 7, 6901MA Zevenaar te verlengen voor een periode van maximaal 6 weken. De aanvraag betreft de volgende activiteiten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vergunningen@zevenaar.nl of telefoonnummer (0316) 595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298343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343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343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1220</meta:user-defined>
    <dc:language>nl</dc:language>
    <meta:user-defined meta:name="OVERHEIDop.locatietype/OVERHEIDop.gebiedsmarkering">Vlak</meta:user-defined>
    <meta:user-defined meta:name="DC.title">Kennisgeving verlenging beslistermijn omgevingsvergunning: Vondellaan 7, 6901MA Zevenaar het plaatsen van handelsreclame aan het bijgebouw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8343</meta:user-defined>
    <meta:user-defined meta:name="OVERHEIDop.GmbID/DC.identifier">gmb-2026-298343</meta:user-defined>
    <meta:user-defined meta:name="OVERHEIDop.versieInformatie"/>
  </office:meta>
</office:document-meta>
</file>