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text:bullet-char="–" text:level="1">
        <style:list-level-properties text:min-label-width="10mm"/>
      </text:list-level-style-bullet>
    </text:list-style>
    <text:list-style style:name="id1-3-2-2-1-2-3-11">
      <text:list-level-style-bullet text:bullet-char="–" text:level="1">
        <style:list-level-properties text:min-label-width="10mm"/>
      </text:list-level-style-bullet>
    </text:list-style>
    <text:list-style style:name="id1-3-2-2-1-2-3-12">
      <text:list-level-style-bullet text:bullet-char="–" text:level="1">
        <style:list-level-properties text:min-label-width="10mm"/>
      </text:list-level-style-bullet>
    </text:list-style>
    <text:list-style style:name="id1-3-2-2-1-2-3-13">
      <text:list-level-style-bullet text:bullet-char="–" text:level="1">
        <style:list-level-properties text:min-label-width="10mm"/>
      </text:list-level-style-bullet>
    </text:list-style>
    <text:list-style style:name="id1-3-2-2-1-2-3-14">
      <text:list-level-style-bullet text:bullet-char="–" text:level="1">
        <style:list-level-properties text:min-label-width="10mm"/>
      </text:list-level-style-bullet>
    </text:list-style>
    <text:list-style style:name="id1-3-2-2-1-2-3-15">
      <text:list-level-style-bullet text:bullet-char="–" text:level="1">
        <style:list-level-properties text:min-label-width="10mm"/>
      </text:list-level-style-bullet>
    </text:list-style>
    <text:list-style style:name="id1-3-2-2-1-2-3-16">
      <text:list-level-style-bullet text:bullet-char="–" text:level="1">
        <style:list-level-properties text:min-label-width="10mm"/>
      </text:list-level-style-bullet>
    </text:list-style>
    <text:list-style style:name="id1-3-2-2-1-2-3-17">
      <text:list-level-style-bullet text:bullet-char="–" text:level="1">
        <style:list-level-properties text:min-label-width="10mm"/>
      </text:list-level-style-bullet>
    </text:list-style>
    <text:list-style style:name="id1-3-2-2-1-2-3-18">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Regeling deelauto’s Den Haag 2026</text:p>
      <text:section text:name="regeling_id1-3-2" text:style-name="regeling">
        <text:section text:name="aanhef_id1-3-2-1" text:style-name="aanhef">
          <text:section text:name="preambule_id1-3-2-1-1" text:style-name="preambule">
            <text:p text:style-name="al">Het college van burgemeester en wethouders van Den Haag, </text:p>
            <text:p text:style-name="al"/>
            <text:p text:style-name="al">gelet op artikel 2:8 van de Algemene plaatselijke verordening voor de gemeente Den Haag,</text:p>
            <text:p text:style-name="al"/>
            <text:p text:style-name="al">besluit vast te stellen de Regeling deelauto’s Den Haag 2026: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1</text:span> Begripsomschrijvingen</text:p>
              <text:p text:style-name="al">In deze regeling wordt verstaan onder: </text:p>
              <text:list text:style-name="id1-3-2-2-1-2-3">
                <text:list-item text:style-override="id1-3-2-2-1-2-3-1">
                  <text:number>–</text:number>
                  <text:p text:style-name="al">City Data Specificatie-Mobiliteit (CDS-M): een werkwijze ontwikkeld door een samenwerking van grote Nederlandse steden om data-uitwisseling bij deelmobiliteit veilig en effectief te maken;</text:p>
                </text:list-item>
                <text:list-item text:style-override="id1-3-2-2-1-2-3-2">
                  <text:number>–</text:number>
                  <text:p text:style-name="al">college: college van burgemeester en wethouders van de gemeente Den Haag;</text:p>
                </text:list-item>
                <text:list-item text:style-override="id1-3-2-2-1-2-3-3">
                  <text:number>–</text:number>
                  <text:p text:style-name="al">deelbestelauto: motorvoertuig op vier of meer wielen, ingericht voor het vervoer van goederen met een maximaal gewicht van 3.500kg, aangemerkt als voertuig met de voertuigclassificatie N1 als bedoeld in de Regeling voertuigen, welke wordt aangeboden als deelvoertuig;</text:p>
                </text:list-item>
                <text:list-item text:style-override="id1-3-2-2-1-2-3-4">
                  <text:number>–</text:number>
                  <text:p text:style-name="al">deelpersonenauto: motorvoertuig op vier of meer wielen, ingericht voor het vervoer van personen, met niet meer dan acht zitplaatsen, de bestuurderszitplaats niet meegerekend, met een maximaal gewicht van 3.500kg, aangemerkt als voertuig met de voertuigclassificatie M1, als bedoeld in de Regeling voertuigen, welke wordt aangeboden als deelvoertuig;</text:p>
                </text:list-item>
                <text:list-item text:style-override="id1-3-2-2-1-2-3-5">
                  <text:number>–</text:number>
                  <text:p text:style-name="al">deelvoertuig: voertuig dat als onderdeel van een activiteit in uitoefening van beroep of bedrijf structureel en herhaaldelijk voor korte duur tegen betaling of anderszins met commerciële doeleinden op of aan de weg aan derden wordt aangeboden, met uitzondering van deelvormen waarbij een besloten groep bewoners één of meerdere voertuigen onderling deelt in een groep of coöperatie en particuliere deelvormen waarbij bewoners hun privévoertuigen delen met derden, waarvoor een vergunning van het college vereist is;</text:p>
                </text:list-item>
                <text:list-item text:style-override="id1-3-2-2-1-2-3-6">
                  <text:number>–</text:number>
                  <text:p text:style-name="al">dienstverleningsplan: een document dat de aanvrager bij de vergunningsaanvraag indient en waarin hij zijn dienstverlening beschrijft, inclusief een omschrijving en een foto van de deelauto, het aantal deelauto’s dat wordt aangeboden en de methode van aanbieden, waaronder ten minste het huursysteem, de stallingsvoorwaarden en het bedieningsgebied;</text:p>
                </text:list-item>
                <text:list-item text:style-override="id1-3-2-2-1-2-3-7">
                  <text:number>–</text:number>
                  <text:p text:style-name="al">gebruikssessie: de periode waarin een gebruiker een deelauto huurt. Deze sessie begint op het moment dat de gebruiker de huur start en eindigt wanneer de gebruiker de huur beëindigt;</text:p>
                </text:list-item>
                <text:list-item text:style-override="id1-3-2-2-1-2-3-8">
                  <text:number>–</text:number>
                  <text:p text:style-name="al">Mobility Data Specification (MDS): een standaard ontwikkeld door de Open Mobility Foundation (OMF) om data-uitwisseling tussen steden en aanbieders van deelmobiliteit te faciliteren;</text:p>
                </text:list-item>
                <text:list-item text:style-override="id1-3-2-2-1-2-3-9">
                  <text:number>–</text:number>
                  <text:p text:style-name="al">motorvoertuig: hetgeen hieronder wordt verstaan in artikel 1 van het Reglement verkeersregels en verkeerstekens 1990;</text:p>
                </text:list-item>
                <text:list-item text:style-override="id1-3-2-2-1-2-3-10">
                  <text:number>–</text:number>
                  <text:p text:style-name="al">Nederlands Profiel Data(delen) Deelmobiliteit: een set technische dataspecificaties en juridische kaders, ontwikkeld om veilige en effectieve data-uitwisseling bij deelmobiliteit te waarborgen, die is ontwikkeld aan de hand van de CDS-M werkwijze;</text:p>
                </text:list-item>
                <text:list-item text:style-override="id1-3-2-2-1-2-3-11">
                  <text:number>–</text:number>
                  <text:p text:style-name="al">servicegebied: het gebied waarin een aanbieder het ophalen of inleveren van een deelauto toestaat;</text:p>
                </text:list-item>
                <text:list-item text:style-override="id1-3-2-2-1-2-3-12">
                  <text:number>–</text:number>
                  <text:p text:style-name="al">serviceplaats: de plaats waarop een aanbieder het ophalen of inleveren van een deelauto toestaat;</text:p>
                </text:list-item>
                <text:list-item text:style-override="id1-3-2-2-1-2-3-13">
                  <text:number>–</text:number>
                  <text:p text:style-name="al">vergunning: een vergunning als bedoeld in artikel 2:8, eerste lid, van de verordening;</text:p>
                </text:list-item>
                <text:list-item text:style-override="id1-3-2-2-1-2-3-14">
                  <text:number>–</text:number>
                  <text:p text:style-name="al">vergunninghouder: de rechtspersoon aan wie op basis van zijn aanvraag vergunning wordt verleend;</text:p>
                </text:list-item>
                <text:list-item text:style-override="id1-3-2-2-1-2-3-15">
                  <text:number>–</text:number>
                  <text:p text:style-name="al">vergunningsvoorwaardenplan: een document bestaande uit maximaal drie A4-pagina’s dat de aanvrager bij de vergunningsaanvraag indient en waarin hij beschrijft hoe hij aannemelijk maakt dat hij aan alle vergunningsvoorwaarden uit hoofdstuk 3 van deze regeling kan voldoen;</text:p>
                </text:list-item>
                <text:list-item text:style-override="id1-3-2-2-1-2-3-16">
                  <text:number>–</text:number>
                  <text:p text:style-name="al">vergunningsvoorwaardenverslag: een periodiek verslag waarin de vergunninghouder kwantitatief onderbouwd aantoont hoe over een gegeven periode voldaan is aan de vergunningsvoorwaarden uit hoofdstuk 3 van deze regeling;</text:p>
                </text:list-item>
                <text:list-item text:style-override="id1-3-2-2-1-2-3-17">
                  <text:number>–</text:number>
                  <text:p text:style-name="al">verordening: Algemene plaatselijke verordening voor de gemeente Den Haag;</text:p>
                </text:list-item>
                <text:list-item text:style-override="id1-3-2-2-1-2-3-18">
                  <text:number>–</text:number>
                  <text:p text:style-name="al">voertuig: hetgeen hieronder wordt verstaan in artikel 1:1, onder d, van de verordening.</text:p>
                </text:list-item>
              </text:list>
            </text:section>
            <text:p text:style-name="hoofdstuk_bottom"/>
          </text:section>
          <text:section text:name="hoofdstuk_id1-3-2-2-2" text:style-name="hoofdstuk">
            <text:p text:style-name="hoofdstuk_kop"><text:span text:style-name="label">Hoofdstuk</text:span> <text:span text:style-name="nr">2</text:span> Aanvragen vergunning</text:p>
            <text:section text:name="artikel_id1-3-2-2-2-2" text:style-name="artikel">
              <text:p text:style-name="artikel_kop_titel"><text:span text:style-name="artikel_kop_label">Artikel</text:span> <text:span text:style-name="artikel_kop_nr">2:1</text:span> Aanvraagvereisten</text:p>
              <text:list text:style-name="id1-3-2-2-2-2-2">
                <text:list-item text:style-override="id1-3-2-2-2-2-2">
                  <text:number>1.</text:number>
                  <text:p text:style-name="al">De vergunning wordt aangevraagd bij het college door middel van het aanvraagformulier, welke digitaal beschikbaar gesteld wordt.</text:p>
                </text:list-item>
                <text:list-item text:style-override="id1-3-2-2-2-2-3">
                  <text:number>2.</text:number>
                  <text:p text:style-name="al">De aanvrager vraagt de vergunning aan onder overlegging van:</text:p>
                  <text:list text:style-name="id1-3-2-2-2-2-3-3">
                    <text:list-item text:style-override="id1-3-2-2-2-2-3-3-1">
                      <text:number>a.</text:number>
                      <text:p text:style-name="al">een uittreksel van de inschrijving bij de Kamer van Koophandel of bij een gelijkwaardig register in een EU-lidstaat;</text:p>
                    </text:list-item>
                    <text:list-item text:style-override="id1-3-2-2-2-2-3-3-2">
                      <text:number>b.</text:number>
                      <text:p text:style-name="al">statuten of een inzicht in feitelijk handelen waaruit blijkt dat de aanvrager het aanbieden van deelauto’s als doelstelling heeft;</text:p>
                    </text:list-item>
                    <text:list-item text:style-override="id1-3-2-2-2-2-3-3-3">
                      <text:number>c.</text:number>
                      <text:p text:style-name="al">een dienstverleningsplan van maximaal vijf pagina’s A4; en</text:p>
                    </text:list-item>
                    <text:list-item text:style-override="id1-3-2-2-2-2-3-3-4">
                      <text:number>d.</text:number>
                      <text:p text:style-name="al">een vergunningsvoorwaardenplan van maximaal drie pagina’s A4.</text:p>
                    </text:list-item>
                  </text:list>
                </text:list-item>
                <text:list-item text:style-override="id1-3-2-2-2-2-4">
                  <text:number>3.</text:number>
                  <text:p text:style-name="al">Per aanvrager wordt maximaal één vergunning verleend, waarbij moeder-, dochter-, of zusterondernemingen van de aanvrager of op een andere wijze verweven ondernemingen als een en dezelfde aanvrager worden beschouwd.</text:p>
                </text:list-item>
              </text:list>
            </text:section>
            <text:p text:style-name="hoofdstuk_bottom"/>
          </text:section>
          <text:section text:name="hoofdstuk_id1-3-2-2-3" text:style-name="hoofdstuk">
            <text:p text:style-name="hoofdstuk_kop"><text:span text:style-name="label">Hoofdstuk</text:span> <text:span text:style-name="nr">3</text:span> Vergunningsvoorwaarden</text:p>
            <text:section text:name="artikel_id1-3-2-2-3-2" text:style-name="artikel">
              <text:p text:style-name="artikel_kop_titel"><text:span text:style-name="artikel_kop_label">Artikel</text:span> <text:span text:style-name="artikel_kop_nr">3:1</text:span> Maximale hoeveelheid deelauto’s per vergunning</text:p>
              <text:list text:style-name="id1-3-2-2-3-2-2">
                <text:list-item text:style-override="id1-3-2-2-3-2-2">
                  <text:number>1.</text:number>
                  <text:p text:style-name="al">Het college stelt per vergunning het aantal te vergunnen deelauto’s vast tot een maximum van 500 per vergunning, waarbinnen zowel de voertuigcategorieën deelbestelauto als deelpersonenauto zijn toegestaan.</text:p>
                </text:list-item>
                <text:list-item text:style-override="id1-3-2-2-3-2-3">
                  <text:number>2.</text:number>
                  <text:p text:style-name="al">Het college kan toestaan dat een vergunninghouder tijdelijk meer deelauto’s exploiteert, op voorwaarde dat:</text:p>
                  <text:list text:style-name="id1-3-2-2-3-2-3-3">
                    <text:list-item text:style-override="id1-3-2-2-3-2-3-3-1">
                      <text:number>a.</text:number>
                      <text:p text:style-name="al">er sprake is van een tijdelijke vermindering van vervoermogelijkheden of een tijdelijke toename van de vervoervraag;</text:p>
                    </text:list-item>
                    <text:list-item text:style-override="id1-3-2-2-3-2-3-3-2">
                      <text:number>b.</text:number>
                      <text:p text:style-name="al">de afwijking geldt voor een periode van maximaal twaalf maanden; en</text:p>
                    </text:list-item>
                    <text:list-item text:style-override="id1-3-2-2-3-2-3-3-3">
                      <text:number>c.</text:number>
                      <text:p text:style-name="al">de afwijking ten hoogste twintig procent bedraagt van het maximaal aantal vergunde deelauto’s zoals vastgelegd in de vergunning.</text:p>
                    </text:list-item>
                  </text:list>
                </text:list-item>
                <text:list-item text:style-override="id1-3-2-2-3-2-4">
                  <text:number>3.</text:number>
                  <text:p text:style-name="al">De vergunninghouder plaatst op geen moment meer deelauto’s op of aan de weg dan het in zijn vergunning vastgestelde maximum, inclusief een eventuele tijdelijke verhoging als bedoeld in het tweede lid.</text:p>
                </text:list-item>
              </text:list>
            </text:section>
            <text:section text:name="artikel_id1-3-2-2-3-3" text:style-name="artikel">
              <text:p text:style-name="artikel_kop_titel"><text:span text:style-name="artikel_kop_label">Artikel</text:span> <text:span text:style-name="artikel_kop_nr">3:2</text:span> Toelaatgebieden en stallingsplafonds</text:p>
              <text:list text:style-name="id1-3-2-2-3-3-2">
                <text:list-item text:style-override="id1-3-2-2-3-3-2">
                  <text:number>1.</text:number>
                  <text:p text:style-name="al">De vergunninghouder zorgt dat zijn servicegebieden en serviceplaatsen te allen tijde vallen binnen de door het college aangewezen toelaatgebieden als bedoeld in artikel 2:8, achtste lid, van de verordening. </text:p>
                </text:list-item>
                <text:list-item text:style-override="id1-3-2-2-3-3-3">
                  <text:number>2.</text:number>
                  <text:p text:style-name="al">De vergunninghouder zorgt dat het onmogelijk is voor gebruikers om een gebruikssessie te beëindigen wanneer de deelauto zich bevindt buiten de toelaatgebieden als bedoeld in het eerste lid. </text:p>
                </text:list-item>
                <text:list-item text:style-override="id1-3-2-2-3-3-4">
                  <text:number>3.</text:number>
                  <text:p text:style-name="al">De vergunninghouder plaatst geen deelauto’s in toelaatgebieden waar het stallingsplafond bereikt is, als bedoeld in artikel 2:8, negende lid, van de verordening.</text:p>
                </text:list-item>
                <text:list-item text:style-override="id1-3-2-2-3-3-5">
                  <text:number>4.</text:number>
                  <text:p text:style-name="al">De vergunninghouder zorgt dat het onmogelijk is voor gebruikers om een gebruikssessie te beëindigen wanneer het voertuig zich bevindt binnen een toelaatgebied waar het stallingsplafond bereikt is, als bedoeld in artikel 2:8, negende lid, van de verordening. </text:p>
                </text:list-item>
                <text:list-item text:style-override="id1-3-2-2-3-3-6">
                  <text:number>5.</text:number>
                  <text:p text:style-name="al">Het college informeert de vergunninghouder bij een besluit tot wijziging van de aangewezen toelaatgebieden of stallingsplafonds ten minste tien werkdagen voor inwerkingtreding van deze wijziging.</text:p>
                </text:list-item>
              </text:list>
            </text:section>
            <text:section text:name="artikel_id1-3-2-2-3-4" text:style-name="artikel">
              <text:p text:style-name="artikel_kop_titel"><text:span text:style-name="artikel_kop_label">Artikel</text:span> <text:span text:style-name="artikel_kop_nr">3:3</text:span> Eisen aan het gebruik van de openbare ruimte en deelauto’s</text:p>
              <text:list text:style-name="id1-3-2-2-3-4-2">
                <text:list-item text:style-override="id1-3-2-2-3-4-2">
                  <text:number>1.</text:number>
                  <text:p text:style-name="al">De deelauto die zich bevindt op of aan de weg, is tussen 07:00 en 23:00 uur gemiddeld genomen tenminste 85% van de tijd beschikbaar voor gebruik door derden. Dit wordt gemeten over een periode van één jaar, waarbij in gebruik zijn wordt meegeteld als zijnde beschikbare tijd.</text:p>
                </text:list-item>
                <text:list-item text:style-override="id1-3-2-2-3-4-3">
                  <text:number>2.</text:number>
                  <text:p text:style-name="al">De deelauto’s zijn visueel herkenbaar als deelauto met een merkaanduiding van de vergunninghouder.</text:p>
                </text:list-item>
                <text:list-item text:style-override="id1-3-2-2-3-4-4">
                  <text:number>3.</text:number>
                  <text:p text:style-name="al">Uitingen van handelsreclame op deelauto’s mogen het functioneel gebruik van die deelauto’s niet belemmeren.</text:p>
                </text:list-item>
                <text:list-item text:style-override="id1-3-2-2-3-4-5">
                  <text:number>4.</text:number>
                  <text:p text:style-name="al">De vergunninghouder verwijdert de visuele kenmerken van deelauto’s op of aan de weg zodra deze niet (meer) als zodanig in gebruik zijn.</text:p>
                </text:list-item>
                <text:list-item text:style-override="id1-3-2-2-3-4-6">
                  <text:number>5.</text:number>
                  <text:p text:style-name="al">De vergunninghouder verplaatst een deelauto die is geplaatst buiten een toelaatgebied of binnen een toelaatgebied waar het geldende stallingsplafond is bereikt binnen 24 uur, ongeacht of zij daar opzettelijk of onopzettelijk zijn geplaatst door de vergunninghouder of een gebruiker. </text:p>
                </text:list-item>
              </text:list>
            </text:section>
            <text:section text:name="artikel_id1-3-2-2-3-5" text:style-name="artikel">
              <text:p text:style-name="artikel_kop_titel"><text:span text:style-name="artikel_kop_label">Artikel</text:span> <text:span text:style-name="artikel_kop_nr">3:4</text:span> Communicatie</text:p>
              <text:list text:style-name="id1-3-2-2-3-5-2">
                <text:list-item text:style-override="id1-3-2-2-3-5-2">
                  <text:number>1.</text:number>
                  <text:p text:style-name="al">De vergunninghouder stelt één vast Nederlandssprekend aanspreekpunt beschikbaar voor de gemeente. Dit aanspreekpunt is bevoegd om namens de vergunninghouder afspraken te maken over de dienstverlening in Den Haag en is op werkdagen van 09:00 tot 17:00 uur telefonisch en per e-mail bereikbaar.</text:p>
                </text:list-item>
                <text:list-item text:style-override="id1-3-2-2-3-5-3">
                  <text:number>2.</text:number>
                  <text:p text:style-name="al">De vergunninghouder stelt een vast Nederlandssprekend aanspreekpunt beschikbaar voor de gemeente voor operationele zaken. Dit aanspreekpunt is dagelijks bereikbaar van 07:00 tot 23:00 uur. Buiten kantooruren is communicatie in de Engelse taal toegestaan.</text:p>
                </text:list-item>
                <text:list-item text:style-override="id1-3-2-2-3-5-4">
                  <text:number>3.</text:number>
                  <text:p text:style-name="al">De vergunninghouder is voor gebruikers alsook bewoners en bezoekers van Den Haag Nederlandstalig telefonisch bereikbaar op werkdagen van 09:00 tot 17:00 uur en is online bereikbaar tijdens de uren waarin de diensten worden aangeboden.</text:p>
                </text:list-item>
              </text:list>
            </text:section>
            <text:section text:name="artikel_id1-3-2-2-3-6" text:style-name="artikel">
              <text:p text:style-name="artikel_kop_titel"><text:span text:style-name="artikel_kop_label">Artikel</text:span> <text:span text:style-name="artikel_kop_nr">3:5</text:span> Dataverkeer</text:p>
              <text:list text:style-name="id1-3-2-2-3-6-2">
                <text:list-item text:style-override="id1-3-2-2-3-6-2">
                  <text:number>1.</text:number>
                  <text:p text:style-name="al">De vergunninghouder verleent medewerking aan de periodieke, landelijke enquête onder gebruikers van deelmobiliteit, ter ondersteuning van een goede inpassing van deelmobiliteit in de openbare ruimte door de vergunningverlener.</text:p>
                </text:list-item>
                <text:list-item text:style-override="id1-3-2-2-3-6-3">
                  <text:number>2.</text:number>
                  <text:p text:style-name="al">De vergunninghouder draagt bij aan de doorontwikkeling van het ‘Nederlands Profiel Data(delen) Deelmobiliteit’ en past dit toe zodra dit gereed is.</text:p>
                </text:list-item>
                <text:list-item text:style-override="id1-3-2-2-3-6-4">
                  <text:number>3.</text:number>
                  <text:p text:style-name="al">Vanaf het moment dat het ‘Nederlands Profiel Data(delen) Deelmobiliteit’ beschikbaar is, verstrekt de vergunninghouder gegevens over zijn deelauto’s in de gemeente Den Haag geautomatiseerd aan de gemeente of aan een door de gemeente aangewezen derde partij op basis van het ‘Nederlands Profiel Data(delen) Deelmobiliteit’.</text:p>
                </text:list-item>
                <text:list-item text:style-override="id1-3-2-2-3-6-5">
                  <text:number>4.</text:number>
                  <text:p text:style-name="al">Het college stelt informatie over toelaatgebieden als bedoeld in artikel 2:8, achtste lid, van de verordening en eventuele bijbehorende stallingsplafonds als bedoeld in artikel 2:8, negende lid, van de verordening beschikbaar via een openbare MDS-feed.</text:p>
                </text:list-item>
              </text:list>
            </text:section>
            <text:section text:name="artikel_id1-3-2-2-3-7" text:style-name="artikel">
              <text:p text:style-name="artikel_kop_titel"><text:span text:style-name="artikel_kop_label">Artikel</text:span> <text:span text:style-name="artikel_kop_nr">3:6</text:span> Evaluatie</text:p>
              <text:list text:style-name="id1-3-2-2-3-7-2">
                <text:list-item text:style-override="id1-3-2-2-3-7-2">
                  <text:number>1.</text:number>
                  <text:p text:style-name="al">De vergunninghouder levert uiterlijk twee maanden na afloop van ieder kalenderjaar een vergunningsvoorwaardenverslag aan de gemeente over het voorafgaande kalenderjaar.</text:p>
                </text:list-item>
                <text:list-item text:style-override="id1-3-2-2-3-7-3">
                  <text:number>2.</text:number>
                  <text:p text:style-name="al">De vergunninghouder neemt deel aan halfjaarlijkse evaluatiegesprekken met de vergunningverlener. Het evaluatiegesprek heeft betrekking op het naleven van de vergunningsvoorwaarden.</text:p>
                </text:list-item>
              </text:list>
            </text:section>
            <text:section text:name="artikel_id1-3-2-2-3-8" text:style-name="artikel">
              <text:p text:style-name="artikel_kop_titel"><text:span text:style-name="artikel_kop_label">Artikel</text:span> <text:span text:style-name="artikel_kop_nr">3:7</text:span> Verwijdering van deelauto’s bij beëindiging van bedrijfsactiviteiten</text:p>
              <text:list text:style-name="id1-3-2-2-3-8-2">
                <text:list-item text:style-override="id1-3-2-2-3-8-2">
                  <text:number>1.</text:number>
                  <text:p text:style-name="al">De vergunninghouder verwijdert bij beëindiging van zijn bedrijfsactiviteiten binnen dertig dagen zijn in de gemeente aanwezige deelauto’s van de weg.</text:p>
                </text:list-item>
                <text:list-item text:style-override="id1-3-2-2-3-8-3">
                  <text:number>2.</text:number>
                  <text:p text:style-name="al">Van beëindiging van de bedrijfsactiviteiten binnen de gemeente Den Haag van de vergunninghouder is sprake als:</text:p>
                  <text:list text:style-name="id1-3-2-2-3-8-3-3">
                    <text:list-item text:style-override="id1-3-2-2-3-8-3-3-1">
                      <text:number>a.</text:number>
                      <text:p text:style-name="al">de vergunninghouder zijn activiteiten binnen de gemeente beëindigt. In dat geval brengt de vergunninghouder het college daarvan onmiddellijk schriftelijk op de hoogte;</text:p>
                    </text:list-item>
                    <text:list-item text:style-override="id1-3-2-2-3-8-3-3-2">
                      <text:number>b.</text:number>
                      <text:p text:style-name="al">de vergunninghouder geen noemenswaardige activiteiten meer laat zien gedurende dertig dagen, waaronder wordt verstaan dat gedurende deze periode geen of nauwelijks deelauto’s ter gebruik worden aangeboden of er geen of nauwelijks operationele handelingen worden verricht die nodig zijn voor het aanbieden van deelauto’s, zoals onderhoud, herverdeling of het afhandelen van meldingen;</text:p>
                    </text:list-item>
                    <text:list-item text:style-override="id1-3-2-2-3-8-3-3-3">
                      <text:number>c.</text:number>
                      <text:p text:style-name="al">de vergunninghouder failliet is verklaard en de curator niet binnen tien werkdagen aangeeft de operatie in afwachting van een doorstart tijdelijk te willen voortzetten; of</text:p>
                    </text:list-item>
                    <text:list-item text:style-override="id1-3-2-2-3-8-3-3-4">
                      <text:number>d.</text:number>
                      <text:p text:style-name="al">het college de vergunning intrekt op grond van artikel 1:6, eerste lid, van de verordening of artikel 2:8, derde lid, van de verordening.</text:p>
                    </text:list-item>
                  </text:list>
                </text:list-item>
              </text:list>
            </text:section>
            <text:p text:style-name="hoofdstuk_bottom"/>
          </text:section>
          <text:section text:name="hoofdstuk_id1-3-2-2-4" text:style-name="hoofdstuk">
            <text:p text:style-name="hoofdstuk_kop"><text:span text:style-name="label">Hoofdstuk</text:span> <text:span text:style-name="nr">4</text:span> Slotbepaling</text:p>
            <text:section text:name="artikel_id1-3-2-2-4-2" text:style-name="artikel">
              <text:p text:style-name="artikel_kop_titel"><text:span text:style-name="artikel_kop_label">Artikel</text:span> <text:span text:style-name="artikel_kop_nr">4:1</text:span> Inwerkingtreding</text:p>
              <text:p text:style-name="al">Deze regeling treedt in werking op de dag na publicatie in het Gemeenteblad.</text:p>
            </text:section>
            <text:section text:name="artikel_id1-3-2-2-4-3" text:style-name="artikel">
              <text:p text:style-name="artikel_kop_titel"><text:span text:style-name="artikel_kop_label">Artikel</text:span> <text:span text:style-name="artikel_kop_nr">4:2</text:span> Overgangsrecht</text:p>
              <text:p text:style-name="al">Aanbieders die op het moment dat deze regeling in werking treedt deelvoertuigen aanbieden, waren op grond van artikel 2 van de Regeling deelvoertuigen Den Haag 2020 vrijgesteld van de vergunningsplicht uit artikel 2:8 van de verordening. Deze vrijstelling is tijdelijk verlengd via artikel 6:3, derde lid, van de Regeling deeltweewielers Den Haag 2026. Onder de Regeling deelauto’s Den Haag 2026 worden deze aanbieders alsnog vergunningsplichtig. Zij blijven echter tot één jaar na inwerkingtreding van deze regeling ontheven van die vergunningsplicht.</text:p>
            </text:section>
            <text:section text:name="artikel_id1-3-2-2-4-4" text:style-name="artikel">
              <text:p text:style-name="artikel_kop_titel"><text:span text:style-name="artikel_kop_label">Artikel</text:span> <text:span text:style-name="artikel_kop_nr">4:3</text:span> Citeertitel</text:p>
              <text:p text:style-name="al">Deze regeling wordt aangehaald als: Regeling deelauto’s Den Haag 2026. </text:p>
            </text:section>
            <text:p text:style-name="hoofdstuk_bottom"/>
          </text:section>
        </text:section>
        <text:section text:name="regeling-sluiting_id1-3-2-3" text:style-name="regeling-sluiting">
          <text:section text:name="ondertekening_id1-3-2-3-1">
            <text:p><text:span text:style-name="functie">Den Haag, 16 juni 2026</text:span></text:p>
          </text:section>
          <text:section text:name="ondertekening_id1-3-2-3-2">
            <text:p><text:span text:style-name="functie"/></text:p>
            <text:p><text:span text:style-name="functie"/></text:p>
            <text:p><text:span text:style-name="functie">Het college van burgemeester en wethouders,</text:span></text:p>
          </text:section>
          <text:section text:name="ondertekening_id1-3-2-3-3">
            <text:p><text:span text:style-name="functie"/></text:p>
            <text:p><text:span text:style-name="functie"/></text:p>
            <text:p><text:span text:style-name="functie">de secretaris, </text:span></text:p>
            <text:p><text:span text:style-name="functie">Ilma Merx </text:span></text:p>
          </text:section>
          <text:section text:name="ondertekening_id1-3-2-3-4">
            <text:p><text:span text:style-name="functie"/></text:p>
            <text:p><text:span text:style-name="functie"/></text:p>
            <text:p><text:span text:style-name="functie">de burgemeester,</text:span></text:p>
            <text:p><text:span text:style-name="functie">Jan van Zanen</text:span></text:p>
          </text:section>
          <text:section text:name="ondertekening_id1-3-2-3-5">
            <text:p><text:span text:style-name="functie"/></text:p>
            <text:p><text:span text:style-name="functie"/></text:p>
          </text:section>
        </text:section>
        <text:section text:name="nota-toelichting_id1-3-2-4" text:style-name="nota-toelichting">
          <text:p text:style-name="kop_level0"><text:span text:style-name="label"/> <text:span text:style-name="nr"/> Artikelsgewijze toelichting</text:p>
          <text:p text:style-name="al">
          <text:span text:style-name="nadrukvet">Artikel 2:1 Aanvraagvereisten</text:span>
        </text:p>
          <text:p text:style-name="al">Artikel 2:1, tweede lid, onder b:</text:p>
          <text:p text:style-name="al">Onder 'feitelijk handelen' wordt verstaan dat de aanvrager reeds actief deelauto’s aanbiedt op of aan de weg in Den Haag of elders. Dit kan worden aangetoond met bijvoorbeeld een overzicht van operationele activiteiten, verworven vergunningen, het aantal deelauto’s en locaties, rit- en gebruikersstatistieken, financiële gegevens zoals jaarrekeningen, marketingcampagnes en klanttevredenheidsonderzoeken.</text:p>
          <text:p text:style-name="al"/>
          <text:p text:style-name="al">
          <text:span text:style-name="nadrukvet">Artikel 3:1</text:span>
          <text:span text:style-name="nadrukvet">Maximale hoeveelheid deelauto’s per vergunninghouder</text:span>
        </text:p>
          <text:p text:style-name="al">Artikel 3:1, eerste lid:</text:p>
          <text:p text:style-name="al">Om ruimte te houden voor iedereen en rekening houdend met het beperkte aantal parkeerplaatsen in de openbare ruimte heeft het college het aantal deelauto’s gemaximeerd.</text:p>
          <text:p text:style-name="al"/>
          <text:p text:style-name="al">Artikel 3:1, tweede lid, onder a:</text:p>
          <text:p text:style-name="al">Onder een ‘tijdelijke vermindering van vervoermogelijkheden’ wordt verstaan een situatie waarin het reguliere vervoeraanbod tijdelijk beperkt is. Dit kan bijvoorbeeld het gevolg zijn van grootschalige werkzaamheden aan infrastructuur van wegen of openbaar vervoer, langdurige verstoringen in het openbaar vervoer, of de tijdelijke sluiting van parkeervoorzieningen en mobiliteitshubs.</text:p>
          <text:p text:style-name="al"/>
          <text:p text:style-name="al">Onder een ‘tijdelijke toename van vervoervraag’ wordt verstaan een situatie waarin de behoefte aan vervoer tijdelijk groter is dan normaal. Dit kan zich voordoen bij grote en langdurige evenementen zoals festivals, sporttoernooien of congressen, bij seizoensgebonden drukte in toeristische gebieden tijdens vakantieperiodes, of bij een tijdelijke bevolkingsgroei door bijvoorbeeld opvanglocaties of een instroom van studenten.</text:p>
          <text:p text:style-name="al"/>
          <text:p text:style-name="al">
          <text:span text:style-name="nadrukvet">Artikel 3:5</text:span>
          <text:span text:style-name="nadrukvet">Dataverkeer</text:span>
        </text:p>
          <text:p text:style-name="al">Bij de verwerking van gegevens in het kader van deze regeling, waaronder gegevens die mogelijk herleidbaar kunnen zijn tot individuele personen, wordt volledig gehandeld in overeenstemming met de Algemene verordening gegevensbescherming (AVG) en overige relevante privacywetgeving. Dit betekent dat uitsluitend gegevens worden verwerkt die noodzakelijk zijn voor het uitvoeren en handhaven van deze regeling, dataminimalisatie wordt toegepast en passende technische en organisatorische maatregelen worden getroffen om de bescherming van persoonsgegevens te waarborgen.</text:p>
          <text:p text:style-name="al"/>
          <text:p text:style-name="al">
          <text:span text:style-name="nadrukvet">Artikel 4:2 Overgangsrecht</text:span>
        </text:p>
          <text:p text:style-name="al">In de Regeling deelvoertuigen Den Haag 2020 werden motorrijtuigen, niet zijnde bromfietsen op twee wielen, als bedoeld in artikel 1 van de Wegenverkeerswet en motorrijtuigen op vier wielen, als bedoeld in artikel 1 van de Wegenverkeerswet, vrijgesteld van de vergunningsplicht als bedoeld in artikel 2:8, eerste lid, van de verordening. Deze vrijstelling is na de intrekking van de Regeling deelvoertuigen Den Haag 2020 tijdelijk verlengd via artikel 6:3, derde lid, van de Regeling deeltweewielers Den Haag 2026.</text:p>
          <text:p text:style-name="al"/>
          <text:p text:style-name="al">Met de inwerkingtreding van deze regeling worden aanbieders van de betreffende voertuigen vergunningsplichtig. Tegelijkertijd regelt dit artikel dat zij tot één jaar na inwerkingtreding van deze regeling ontheven blijven van die vergunningsplicht. Deze overgangstermijn biedt deze aanbieders van deelauto’s voldoende tijd om zich voor te bereiden op de nieuwe vergunningsplicht en tijdig een vergunningaanvraag in te dienen. Hiermee vervalt de in de Regeling deeltweewielers Den Haag 2026 opgenomen tijdelijke vrijstelling voor deelauto’s en wordt een ordelijke overgang naar het nieuwe vergunningenregime geborg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98166</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166</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166</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s-Gravenhage</meta:user-defined>
    <meta:user-defined meta:name="OVERHEID.Informatietype/DC.type">officiële publicatie</meta:user-defined>
    <meta:user-defined meta:name="OVERHEIDop.Rubriek/DC.type">algemeen verbindend voorschrift (verordening)</meta:user-defined>
    <meta:user-defined meta:name="OVERHEID.Gemeente/OVERHEID.authority">'s-Gravenhage</meta:user-defined>
    <meta:user-defined meta:name="OVERHEID.Gemeente/DCTERMS.publisher">'s-Gravenhage</meta:user-defined>
    <meta:user-defined meta:name="OVERHEID.TaxonomieBeleidsagendaDecentraal/OVERHEID.category">Verkeer | Organisatie en beleid</meta:user-defined>
    <meta:user-defined meta:name="DC.source">artikel 2:8 van de Algemene plaatselijke verordening voor de gemeente Den Haag]|[https://lokaleregelgeving.overheid.nl/CVDR11313/70#hoofdstuk_n2_afdeling_2_paragraaf_4:_artikel_2:8</meta:user-defined>
    <meta:user-defined meta:name="OVERHEIDop.referentienummer">DSO/11036577 RIS325626</meta:user-defined>
    <meta:user-defined meta:name="DCTERMS.alternative">Regeling deelauto’s Den Haag 2026</meta:user-defined>
    <dc:language>nl</dc:language>
    <meta:user-defined meta:name="OVERHEIDop.locatietype/OVERHEIDop.gebiedsmarkering">Gemeente</meta:user-defined>
    <meta:user-defined meta:name="DC.title">Regeling deelauto’s Den Haag 2026</meta:user-defined>
    <meta:user-defined meta:name="DCTERMS.W3CDTF/DCTERMS.available">2026-06-23</meta:user-defined>
    <meta:user-defined meta:name="DCTERMS.W3CDTF/OVERHEIDop.jaargang">2026</meta:user-defined>
    <meta:user-defined meta:name="OVERHEIDop.publicationIssue">298166</meta:user-defined>
    <meta:user-defined meta:name="OVERHEIDop.betreftRegeling">CVDR763278_1</meta:user-defined>
    <meta:user-defined meta:name="xs:date/OVERHEIDop.startdatum">2026-06-24</meta:user-defined>
    <meta:user-defined meta:name="OVERHEIDop.GmbID/DC.identifier">gmb-2026-298166</meta:user-defined>
    <meta:user-defined meta:name="OVERHEIDop.versieInformatie"/>
  </office:meta>
</office:document-meta>
</file>