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1Situatieschetsiad6a06c6-24b0-47ef-9eb7-d2d6f579c10a.png" manifest:media-type="image/png"/>
  <manifest:file-entry manifest:full-path="Pictures/Schermafbeelding2026-06-19093322i1d96b3be-8978-41d0-bcae-91f042ecf22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Burgemeesterbesluit tijdelijk cameratoezicht Kaagweek Warmond</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Ik besluit </text:span>
          </text:p>
            <text:p text:style-name="al">Tot het plaatsen van twee mobiele camera’s buiten het evenemententerrein van de Kaagweek te Warmond, op grond van artikel 2:77 Algemene Plaatselijke Verordening Teylingen (hierna: APV). </text:p>
            <text:p text:style-name="al"/>
            <text:p text:style-name="al">
            <text:span text:style-name="nadrukvet">Inleiding </text:span>
          </text:p>
            <text:p text:style-name="al">De Warmondse Kaagweek vormt een waardevolle en geliefde traditie binnen de gemeente Teylingen, in het dorp Warmond, waarbij jaarlijks veel inwoners samenkomen om dit feest te vieren. In de afgelopen jaren is het op het evenement, door aanvullende veiligheidsmaatregelen zoals extra beveiligingspersoneel en instellen van kaartverkoop, goed verlopen. Echter, is het buiten het evenemententerrein in de laatste twee edities onrustig geweest en hebben vechtpartijen tussen jongeren plaatsgevonden. Dit heeft de openbare orde aangetast.</text:p>
            <text:p text:style-name="al"/>
            <text:p text:style-name="al">Op basis van de risico-inschatting adviseert de politie om aanvullend tijdelijk cameratoezicht toe te passen. Deze maatregel draagt bij aan het voorkomen, signaleren en handhaven van overtredingen en incidenten in de openbare ruimte buiten het evenemententerrein.</text:p>
            <text:p text:style-name="al"/>
            <text:p text:style-name="al">Op grond van artikel 151c van de Gemeentewet en artikel 2:77 van de APV Teylingen besluit de burgemeester tot het instellen van tijdelijk cameratoezicht buiten het evenemententerrein.</text:p>
            <text:p text:style-name="al"/>
            <text:p text:style-name="al">
            <text:span text:style-name="nadrukvet">Juridisch Kader</text:span>
          </text:p>
            <text:p text:style-name="al">Het besluit is genomen op grond van artikel 2:77 APV, dat mij als burgemeester de bevoegdheid geeft om in het belang van de openbare orde cameratoezicht in te stellen. Dit artikel vindt zijn wettelijk basis in artikel 151c van de Gemeentewet.</text:p>
            <text:p text:style-name="al"/>
            <text:p text:style-name="al">
            <text:span text:style-name="nadrukvet">Waarom dit besluit: argumenten </text:span>
          </text:p>
            <text:p text:style-name="al">Cameratoezicht heeft een preventieve werking, waardoor de verwachting is dat er minder verstoringen van de openbare orde zullen plaatsvinden op het evenemententerrein en daarbuiten. </text:p>
            <text:p text:style-name="al"/>
            <text:p text:style-name="al">
            <text:span text:style-name="nadrukvet">Wat is meegewogen bij dit besluit: kanttekeningen </text:span>
          </text:p>
            <text:p text:style-name="al"/>
            <text:p text:style-name="al">
            <text:span text:style-name="nadrukvet">Cameratoezicht maakt een inbreuk op de privacy van inwoners. </text:span>
          </text:p>
            <text:p text:style-name="al">Door een camera op openbaar terrein op te hangen, wordt inbreuk gemaakt op de privacy van alle bezoekers van dit gebied. De politie heeft toegang tot de camerabeelden. De camerabeelden worden gebruikt ten behoeve van het handhaven van de openbare orde en worden niet continu uitgekeken. De politie mag de camerabeelden niet langer dan vier weken bewaren, behalve als er vermoedens zijn dat er strafbare feiten op de camerabeelden staan. In het geval van een strafbaar feit mag politie de camerabeelden gericht gebruiken voor de opsporing. Daarnaast wordt de plaatsing van de camera’s gepubliceerd en worden bordjes geplaatst waarop men gewezen wordt op het cameratoezicht.</text:p>
            <text:p text:style-name="al"/>
            <text:p text:style-name="al">
            <text:span text:style-name="nadrukvet">Aanpak en uitvoering </text:span>
          </text:p>
            <text:list text:style-name="id1-3-2-2-1-24">
              <text:list-item text:style-override="id1-3-2-2-1-24-1">
                <text:number>1.</text:number>
                <text:p text:style-name="al">De locatie buiten het evenemententerrein, zoals aangeduid op de aan dit besluit gehechte situatieschets, wordt aangewezen als openbare plaats waar de camera’s worden ingezet. </text:p>
              </text:list-item>
              <text:list-item text:style-override="id1-3-2-2-1-24-2">
                <text:number>2.</text:number>
                <text:p text:style-name="al">De camera’s worden voor de duur van maximaal 1 week op bovenstaande locatie geplaatst. </text:p>
              </text:list-item>
              <text:list-item text:style-override="id1-3-2-2-1-24-3">
                <text:number>3.</text:number>
                <text:p text:style-name="al">De camerabeelden, zonder geluidsopname, worden in het belang van de handhaving van de openbare orde vastgelegd en gedurende ten hoogste 28 dagen bewaard. </text:p>
              </text:list-item>
              <text:list-item text:style-override="id1-3-2-2-1-24-4">
                <text:number>4.</text:number>
                <text:p text:style-name="al">De beelden kunnen worden gebruikt in het kader van opsporing van strafbare feiten, na overleg met de Officier van Justitie van het Arrondissementparket Den Haag. </text:p>
              </text:list-item>
              <text:list-item text:style-override="id1-3-2-2-1-24-5">
                <text:number>5.</text:number>
                <text:p text:style-name="al">Ter plaatse wordt de aanwezigheid van de camera’s kenbaar gemaakt door middel van borden, zoals getoond in bijlage 2. </text:p>
              </text:list-item>
              <text:list-item text:style-override="id1-3-2-2-1-24-6">
                <text:number>6.</text:number>
                <text:p text:style-name="al">Dit besluit treedt in werking op de dag na de bekendmaking. </text:p>
              </text:list-item>
            </text:list>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 </text:span> <text:span text:style-name="nr">1.</text:span> Situatieschets gebied cameratoezicht </text:p>
          <text:p text:style-name="al"/>
          <text:p text:style-name="al">
          <draw:frame><draw:text-box><text:section text:name="plaatje_id1-3-2-4-3-1" text:style-name="plaatje">
            <text:p text:style-name="illustratie_id1-3-2-4-3-1-1"><draw:frame draw:style-name="illustratie_id1-3-2-4-3-1-1" text:anchor-type="paragraph" svg:width="153mm" svg:height="85.83396226415094mm"><draw:image xlink:href="Pictures/Bijlage1Situatieschetsiad6a06c6-24b0-47ef-9eb7-d2d6f579c10a.png" xlink:type="simple"/></draw:frame></text:p>
          </text:section></draw:text-box></draw:frame>
        </text:p>
          <text:p text:style-name="al"/>
        </text:section>
        <text:section text:name="bijlage_id1-3-2-5" text:style-name="bijlage">
          <text:p text:style-name="bijlage_top"/>
          <text:p text:style-name="hoofdstuk_kop"><text:span text:style-name="label"> Bijlage </text:span> <text:span text:style-name="nr">2.</text:span> Voorbeeld bord </text:p>
          <text:p text:style-name="al"/>
          <text:p text:style-name="al">
          <draw:frame><draw:text-box><text:section text:name="plaatje_id1-3-2-5-3-1" text:style-name="plaatje">
            <text:p text:style-name="illustratie_id1-3-2-5-3-1-1"><draw:frame draw:style-name="illustratie_id1-3-2-5-3-1-1" text:anchor-type="paragraph" svg:width="140mm" svg:height="94.3mm"><draw:image xlink:href="Pictures/Schermafbeelding2026-06-19093322i1d96b3be-8978-41d0-bcae-91f042ecf224.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298004</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004</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004</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Teylingen</meta:user-defined>
    <meta:user-defined meta:name="OVERHEID.Informatietype/DC.type">officiële publicatie</meta:user-defined>
    <meta:user-defined meta:name="OVERHEIDop.Rubriek/DC.type">ander besluit van algemene strekking</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DC.source">artikel 2:77 Algemene Plaatselijke Verordening Teylingen]|[https://lokaleregelgeving.overheid.nl/CVDR710710/2#hoofdstuk_2_paragraaf_12_artikel_2:77</meta:user-defined>
    <meta:user-defined meta:name="DC.source">artikel 151c van de Gemeentewet]|[1.0:c:BWBR0005416&amp;artikel=151c&amp;g=2026-06-04</meta:user-defined>
    <meta:user-defined meta:name="OVERHEIDop.referentienummer">Z-26-511387/D-986113</meta:user-defined>
    <meta:user-defined meta:name="DCTERMS.alternative">Burgemeesterbesluit tijdelijk cameratoezicht Kaagweek Warmond </meta:user-defined>
    <dc:language>nl</dc:language>
    <meta:user-defined meta:name="OVERHEIDop.locatietype/OVERHEIDop.gebiedsmarkering">Punt</meta:user-defined>
    <meta:user-defined meta:name="OVERHEIDop.locatietype/OVERHEIDop.gebiedsmarkering">Punt</meta:user-defined>
    <meta:user-defined meta:name="DC.title">Burgemeesterbesluit tijdelijk cameratoezicht Kaagweek Warmond</meta:user-defined>
    <meta:user-defined meta:name="DCTERMS.W3CDTF/DCTERMS.available">2026-06-23</meta:user-defined>
    <meta:user-defined meta:name="DCTERMS.W3CDTF/OVERHEIDop.jaargang">2026</meta:user-defined>
    <meta:user-defined meta:name="OVERHEIDop.publicationIssue">298004</meta:user-defined>
    <meta:user-defined meta:name="OVERHEIDop.betreftRegeling">CVDR763274_1</meta:user-defined>
    <meta:user-defined meta:name="OVERHEIDop.GmbID/DC.identifier">gmb-2026-298004</meta:user-defined>
    <meta:user-defined meta:name="xs:date/OVERHEIDop.startdatum">2026-06-24</meta:user-defined>
    <meta:user-defined meta:name="OVERHEIDop.versieInformatie"/>
  </office:meta>
</office:document-meta>
</file>