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43002156, Seringenlaan 7 2641DB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het veranderen van de constructie</text:p>
            <text:p text:style-name="common-al">DSO-Verzoeknummer: 2026043002156</text:p>
            <text:p text:style-name="common-al">Locatie: Seringenlaan 7 2641DB Pijnacker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werk slopen</text:p>
              </text:list-item>
            </text:list>
            <text:p text:style-name="common-al">Datum besluit: 18-06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43002156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297899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7899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7899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65279</meta:user-defined>
    <meta:user-defined meta:name="DCTERMS.abstract">het veranderen van de constru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omgevingsvergunning: 2026043002156, Seringenlaan 7 2641DB Pijnacker</meta:user-defined>
    <meta:user-defined meta:name="DCTERMS.W3CDTF/DCTERMS.available">2026-06-23</meta:user-defined>
    <meta:user-defined meta:name="DCTERMS.W3CDTF/OVERHEIDop.jaargang">2026</meta:user-defined>
    <meta:user-defined meta:name="OVERHEIDop.publicationIssue">297899</meta:user-defined>
    <meta:user-defined meta:name="OVERHEIDop.GmbID/DC.identifier">gmb-2026-297899</meta:user-defined>
    <meta:user-defined meta:name="OVERHEIDop.versieInformatie"/>
  </office:meta>
</office:document-meta>
</file>