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style:num-suffix="" text:bullet-char="​" text:level="1">
        <style:list-level-properties text:min-label-width="10mm"/>
      </text:list-level-style-bullet>
    </text:list-style>
    <text:list-style style:name="id1-3-2-1-1-9-5-2">
      <text:list-level-style-bullet text:bullet-char="•" text:level="1">
        <style:list-level-properties text:min-label-width="10mm"/>
      </text:list-level-style-bullet>
    </text:list-style>
    <text:list-style style:name="id1-3-2-1-1-9-5-2-1">
      <text:list-level-style-bullet text:bullet-char="•" text:level="1">
        <style:list-level-properties text:min-label-width="10mm"/>
      </text:list-level-style-bullet>
    </text:list-style>
    <text:list-style style:name="id1-3-2-1-1-9-5-2-2">
      <text:list-level-style-bullet text:bullet-char="•" text:level="1">
        <style:list-level-properties text:min-label-width="10mm"/>
      </text:list-level-style-bullet>
    </text:list-style>
  </office:automatic-styles>
  <office:body>
    <office:text>
      <text:p text:style-name="new_page_staatscourant"/>
      <text:p text:style-name="single-kop-titel">Bekendmaking van voornemen tot verhuur van gemeentelijk onroerend goed - een gedeelte van de brede school ursem (voormalige langereisschool)</text:p>
      <text:section text:name="zakelijke-mededeling_id1-3-2" text:style-name="zakelijke-mededeling">
        <text:section text:name="zakelijke-mededeling-tekst_id1-3-2-1" text:style-name="zakelijke-mededeling-tekst">
          <text:section text:name="tekst_id1-3-2-1-1" text:style-name="tekst">
            <text:p text:style-name="common-al">De gemeente Koggenland is voornemens om een gedeelte van het schoolgebouw van de Brede School Ursem (voormalige Langereisschool), gelegen aan de Langereis te Ursem, te verhuren aan Stichting Kinderopvang Westfriesland (SKWF), onderdeel van de SCIO Groep.</text:p>
            <text:p text:style-name="common-al">
            <text:span text:style-name="nadrukvet">Motivering</text:span>
          </text:p>
            <text:p text:style-name="common-al">Naar het oordeel van de gemeente is SKWF, als onderdeel van de SCIO Groep, de enige serieuze gegadigde die in aanmerking komt voor de hiervoor vermelde verhuur. SKWF gebruikt het betreffende lokaal al sinds 2022 voor de peutergroep. Dit gebruik vond aanvankelijk plaats op basis van een medegebruiksovereenkomst met Stichting Allure, die destijds juridisch eigenaar was van het lokaal. Na sluiting van de Langereisschool in 2025 is het lokaal teruggevallen aan de gemeente, waarna SKWF het gebruik ononderbroken heeft voortgezet. SKWF heeft daarnaast verzocht om het lokaal op twee middagen per week ook te gebruiken voor de jongste BSO-groep. Dit betreft een uitbreiding van het bestaande gebruik door dezelfde partij, in hetzelfde lokaal en binnen hetzelfde opvangconcept. Het lokaal is qua ligging, inrichting en bestaande afspraken specifiek afgestemd op peuteropvang en jongste BSO-opvang. Hierdoor is het niet zonder meer geschikt voor andere typen gebruik of andere partijen. Daarnaast zijn er geen andere gegadigden bekend die dit specifieke lokaal voor dit specifieke doel willen of kunnen gebruiken. Deze omstandigheden maken dat SKWF als enige serieuze gegadigde kan worden aangemerkt.</text:p>
            <text:p text:style-name="common-al">Deze werkwijze sluit aan bij het gemeentelijk Didam‑beleid, waarin is bepaald dat bij aflopende of te vernieuwen huurovereenkomsten het in de rede ligt om opnieuw met de zittende huurder te contracteren wanneer deze op objectieve en redelijke gronden als enige serieuze gegadigde kan worden beschouwd. Dat is hier het geval.</text:p>
            <text:p text:style-name="common-al">
            <text:span text:style-name="nadrukvet">Vervaltermijn en bezwaarprocedure</text:span>
          </text:p>
            <text:p text:style-name="common-al">Als u het niet eens bent met bovenstaande omdat u meent daarvoor zelf als kandidaat in aanmerking te komen, dan dient u dit uiterlijk binnen 20 kalenderdagen na publicatiedatum kenbaar te maken.</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rocesnummer</text:p>
                  </table:table-cell>
                  <table:table-cell table:style-name="entry" table:number-rows-spanned="1" table:number-columns-spanned="1">
                    <text:p text:style-name="table_al">ZK26001099</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rojectnaam </text:p>
                  </table:table-cell>
                  <table:table-cell table:style-name="entry" table:number-rows-spanned="1" table:number-columns-spanned="1">
                    <text:p text:style-name="table_al">Didam Publicatie Brede School Ursem</text:p>
                  </table:table-cell>
                </table:table-row>
                <table:table-row table:style-name="row">
                  <table:table-cell table:style-name="entry" table:number-rows-spanned="1" table:number-columns-spanned="1">
                    <text:p text:style-name="table_al">\</text:p>
                  </table:table-cell>
                  <table:table-cell table:style-name="entry" table:number-rows-spanned="1" table:number-columns-spanned="1">
                    <text:p text:style-name="table_al">Publicatiedatum </text:p>
                  </table:table-cell>
                  <table:table-cell table:style-name="entry" table:number-rows-spanned="1" table:number-columns-spanned="1">
                    <text:p text:style-name="table_al">19 juni 2026</text:p>
                  </table:table-cell>
                </table:table-row>
              </table:table>
              <text:p text:style-name="table_bottom"/>
            </text:section>
            <text:p text:style-name="common-al">
            <text:span text:style-name="nadrukvet">Procedure </text:span>
          </text:p>
            <text:list text:style-name="id1-3-2-1-1-9">
              <text:list-item text:style-override="id1-3-2-1-1-9-1">
                <text:number>\</text:number>
                <text:p text:style-name="al">Uw bericht (het online formulier) moet binnen 20 dagen na publicatiedatum (reactietermijn) ontvangen zijn door de gemeente. </text:p>
              </text:list-item>
              <text:list-item text:style-override="id1-3-2-1-1-9-2">
                <text:number>\</text:number>
                <text:p text:style-name="al">De gemeente beoordeelt uw reactie binnen een termijn van 20 kalenderdagen na het sluiten van de reactietermijn. U ontvangt een e-mail met haar standpunt.</text:p>
              </text:list-item>
              <text:list-item text:style-override="id1-3-2-1-1-9-3">
                <text:number>\</text:number>
                <text:p text:style-name="al">Bent u het niet eens met het standpunt van de gemeente? Dan kunt u uiterlijk binnen een termijn van 20 kalenderdagen na verzenddatum van het standpunt van de gemeente een kort geding procedure aanhangig maken bij de bevoegde voorzieningenrechter.</text:p>
              </text:list-item>
              <text:list-item text:style-override="id1-3-2-1-1-9-4">
                <text:number>\</text:number>
                <text:p text:style-name="al">Als u dit doet bent u verplicht de gemeente Koggenland hiervan meteen in kennis te stellen. Als u dat niet doet vervalt uw recht om tegen al het voornoemde in rechte op te komen en/of daarop enige aanspraak in welke vorm of hoedanigheid dan ook te baseren, althans zijn uw rechten daarop uitgewerkt. U informeert de gemeente door:</text:p>
              </text:list-item>
              <text:list-item text:style-override="id1-3-2-1-1-9-5">
                <text:number/>
                <text:list text:style-name="id1-3-2-1-1-9-5-2">
                  <text:list-item text:style-override="id1-3-2-1-1-9-5-2-1">
                    <text:number>•</text:number>
                    <text:p text:style-name="al">Betekening van de dagvaarding op het adres van de gemeente (Middenhof 2, 1648 JG De Goorn)</text:p>
                  </text:list-item>
                  <text:list-item text:style-override="id1-3-2-1-1-9-5-2-2">
                    <text:number>•</text:number>
                    <text:p text:style-name="al">
                    <text:span text:style-name="nadrukvet">En</text:span> door een digitaal afschrift van de dagvaarding per e-mail te sturen naar <text:a xlink:href="mailto:juza@koggenland.nl" xlink:type="simple"><text:span text:style-name="nadrukondlijn">juza@koggenland.nl</text:span></text:a>. </text:p>
                  </text:list-item>
                </text:list>
              </text:list-item>
            </text:list>
            <text:p text:style-name="common-al">
            <text:span text:style-name="nadrukvet">Inhoudelijke vragen</text:span>
          </text:p>
            <text:p text:style-name="common-al">Hebt u inhoudelijke vragen over het project en het voornemen van de gemeente? Dan kunt u contact opnemen met Anne Pool, Team Gebied, Wonen &amp; Vastgoed via a.pool@koggenland.nl of (0229) 54 84 00.</text:p>
            <text:p text:style-name="common-al">
            <text:span text:style-name="nadrukvet">Vragen over procedure</text:span>
          </text:p>
            <text:p text:style-name="common-al">Hebt u vragen over de procedure van bezwaar maken? Dan kunt u contact opnemen met het team Juridische Zaken via <text:a xlink:href="mailto:juza@koggenland.nl" xlink:type="simple"><text:span text:style-name="nadrukondlijn">juza@koggenland.nl</text:span></text:a> of (0229) 54 84 00.</text:p>
            <text:p text:style-name="common-al">
            <text:span text:style-name="nadrukvet">Meer informatie over kort geding</text:span>
          </text:p>
            <text:p text:style-name="common-al">Meer informatie over een kort geding procedure vindt u op de website van <text:a xlink:href="https://www.rechtspraak.nl/" xlink:type="simple"><text:span text:style-name="nadrukondlijn">Rechtspraak.nl</text:span></text:a>. </text:p>
            <text:p text:style-name="common-al">
            <text:span text:style-name="nadrukvet">Didam-arrest en verplichting gemeente tot publiceren</text:span>
          </text:p>
            <text:p text:style-name="last-al">Soms verkoopt of verhuurt gemeente Koggenland grond of gebouwen. Wij zijn verplicht om zulke plannen bekend te maken, zodat geïnteresseerde partijen kunnen reageren. Het beleid van gemeente Koggenland vindt u op lokaleregelgeving.overheid.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297030</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30</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30</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Koggenland</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ZK26001099</meta:user-defined>
    <dc:language>nl</dc:language>
    <meta:user-defined meta:name="OVERHEIDop.locatietype/OVERHEIDop.gebiedsmarkering">Adres</meta:user-defined>
    <meta:user-defined meta:name="DC.title">Bekendmaking van voornemen tot verhuur van gemeentelijk onroerend goed - een gedeelte van de brede school ursem (voormalige langereisschool)</meta:user-defined>
    <meta:user-defined meta:name="DCTERMS.W3CDTF/DCTERMS.available">2026-06-23</meta:user-defined>
    <meta:user-defined meta:name="DCTERMS.W3CDTF/OVERHEIDop.jaargang">2026</meta:user-defined>
    <meta:user-defined meta:name="OVERHEIDop.publicationIssue">297030</meta:user-defined>
    <meta:user-defined meta:name="OVERHEIDop.GmbID/DC.identifier">gmb-2026-297030</meta:user-defined>
    <meta:user-defined meta:name="OVERHEIDop.versieInformatie"/>
  </office:meta>
</office:document-meta>
</file>