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wijzigd gebruiken van dienstverlening naar wonen op de locatie Dorpstraat 13a te Dreumel zaaknummer ODR2602363</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gewijzigd gebruiken van dienstverlening naar wonen aan de Dorpstraat 13a te Dreumel.</text:p>
            <text:p text:style-name="common-al">Bij deze vergunning is afgeweken van het omgevingspla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 juli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296841</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841</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841</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R2602363</meta:user-defined>
    <dc:language>nl</dc:language>
    <meta:user-defined meta:name="DC.title">Toestemming voor het gewijzigd gebruiken van dienstverlening naar wonen op de locatie Dorpstraat 13a te Dreumel zaaknummer ODR2602363</meta:user-defined>
    <meta:user-defined meta:name="OVERHEIDop.locatietype/OVERHEIDop.gebiedsmarkering">GeometrieRef</meta:user-defined>
    <meta:user-defined meta:name="DCTERMS.W3CDTF/DCTERMS.available">2026-06-22</meta:user-defined>
    <meta:user-defined meta:name="DCTERMS.W3CDTF/OVERHEIDop.jaargang">2026</meta:user-defined>
    <meta:user-defined meta:name="OVERHEIDop.externeBijlage">Afwijkvergunning|exb-2026-21875</meta:user-defined>
    <meta:user-defined meta:name="OVERHEIDop.publicationIssue">296841</meta:user-defined>
    <meta:user-defined meta:name="OVERHEIDop.GmbID/DC.identifier">gmb-2026-296841</meta:user-defined>
    <meta:user-defined meta:name="OVERHEIDop.versieInformatie"/>
  </office:meta>
</office:document-meta>
</file>