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plaatsen van een dubbelstaafmat hekwerk langs het spoor, Bastionweg  (langs het spoor), GU-Z2026-00509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stionweg  (langs het spoor)</text:p>
            <text:p text:style-name="common-al">GU-Z2026-0050966</text:p>
            <text:p text:style-name="common-al">Toelichting: het plaatsen van een dubbelstaafmat hekwerk langs het spoo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30 juli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6611</text:span><text:line-break/><text:date style:data-style-name="dag" text:fixed="true" text:date-value="2026-06-22"/><text:line-break/><text:date style:data-style-name="jaar" text:fixed="true" text:date-value="2026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611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6611</text:span><text:date style:data-style-name="nicedate" text:fixed="true" text:date-value="2026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0966</meta:user-defined>
    <meta:user-defined meta:name="DCTERMS.abstract">Toelichting: het plaatsen van een dubbelstaafmat hekwerk langs het spoor</meta:user-defined>
    <dc:language>nl</dc:language>
    <meta:user-defined meta:name="OVERHEIDop.locatietype/OVERHEIDop.gebiedsmarkering">Vlak</meta:user-defined>
    <meta:user-defined meta:name="DC.title">Verleende Omgevingsvergunning, het plaatsen van een dubbelstaafmat hekwerk langs het spoor, Bastionweg  (langs het spoor), GU-Z2026-0050966</meta:user-defined>
    <meta:user-defined meta:name="OVERHEIDop.datumEindeReactietermijn">2026-07-30</meta:user-defined>
    <meta:user-defined meta:name="OVERHEIDop.terinzageleggingBG">https://jeleefomgeving.nl/inzien/002220647/5a4ed0ae-fb7d-452b-8734-fa5178dc7545</meta:user-defined>
    <meta:user-defined meta:name="DCTERMS.W3CDTF/DCTERMS.available">2026-06-22</meta:user-defined>
    <meta:user-defined meta:name="DCTERMS.W3CDTF/OVERHEIDop.jaargang">2026</meta:user-defined>
    <meta:user-defined meta:name="OVERHEIDop.publicationIssue">296611</meta:user-defined>
    <meta:user-defined meta:name="OVERHEIDop.GmbID/DC.identifier">gmb-2026-296611</meta:user-defined>
    <meta:user-defined meta:name="OVERHEIDop.versieInformatie"/>
  </office:meta>
</office:document-meta>
</file>