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Ingetrokken omgevingsvergunning, het isoleren van de voorgevel, pleisterwerk en het vervangen van de voordeur, Gravinneloane 3, Gary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ingetrokken omgevingsvergunning voor de omgevingsvergunning voor het isoleren van de voorgevel, pleisterwerk en het vervangen van de voordeur, Gravinneloane 3, Garyp</text:p>
            <text:p text:style-name="common-al">Zaaknummer: TZ2026-001197</text:p>
            <text:p text:style-name="common-al">Zaakadres: Gravinneloane 3, Garyp</text:p>
            <text:p text:style-name="common-al">Omschrijving: het isoleren van de voorgevel, pleisterwerk en het vervangen van de voordeur</text:p>
            <text:p text:style-name="common-al">Datum ontvangst: 07-05-2026</text:p>
            <text:p text:style-name="last-al">Datum bekendmaking: 18-06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95273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5273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5273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197</meta:user-defined>
    <meta:user-defined meta:name="DCTERMS.abstract">het isoleren van de voorgevel, pleisterwerk en het vervangen van de voorde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Ingetrokken omgevingsvergunning, het isoleren van de voorgevel, pleisterwerk en het vervangen van de voordeur, Gravinneloane 3, Garyp</meta:user-defined>
    <meta:user-defined meta:name="DCTERMS.W3CDTF/DCTERMS.available">2026-06-24</meta:user-defined>
    <meta:user-defined meta:name="DCTERMS.W3CDTF/OVERHEIDop.jaargang">2026</meta:user-defined>
    <meta:user-defined meta:name="OVERHEIDop.publicationIssue">295273</meta:user-defined>
    <meta:user-defined meta:name="OVERHEIDop.GmbID/DC.identifier">gmb-2026-295273</meta:user-defined>
    <meta:user-defined meta:name="OVERHEIDop.versieInformatie"/>
  </office:meta>
</office:document-meta>
</file>