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7120400i89d313d7-cbd7-4715-9a85-23804e655a69.png" manifest:media-type="image/png"/>
  <manifest:file-entry manifest:full-path="Pictures/1i1fa98cda-d73c-42ed-819b-efbcb4bb1559.jpg" manifest:media-type="image/x-eps"/>
  <manifest:file-entry manifest:full-path="Pictures/2i1f570d54-3863-4f0c-b526-f75720fd4947.jpg" manifest:media-type="image/x-eps"/>
  <manifest:file-entry manifest:full-path="Pictures/3i590bc759-ef6b-4e31-b6fb-bdbf1c031d29.jpg" manifest:media-type="image/x-eps"/>
  <manifest:file-entry manifest:full-path="Pictures/4i41a0c7af-c90e-4ace-afdc-f9f90efb986c.jpg" manifest:media-type="image/x-eps"/>
  <manifest:file-entry manifest:full-path="Pictures/5i82f6524b-0c2f-428b-b01d-08cc7161b48b.jpg" manifest:media-type="image/x-eps"/>
  <manifest:file-entry manifest:full-path="Pictures/6ic911e5c4-af45-43ff-9143-b01707519c5e.jpg" manifest:media-type="image/x-eps"/>
  <manifest:file-entry manifest:full-path="Pictures/7ied3fff5c-51a4-4878-9301-4a841d01f7c1.jpg" manifest:media-type="image/x-eps"/>
  <manifest:file-entry manifest:full-path="Pictures/8ia5e7825f-bdb6-45c9-8de5-20ba79c1a17f.jpg" manifest:media-type="image/x-eps"/>
  <manifest:file-entry manifest:full-path="Pictures/9i9aa674f2-7386-4dd4-b15e-0530b4043aff.jpg" manifest:media-type="image/x-eps"/>
  <manifest:file-entry manifest:full-path="Pictures/10ia39b34f5-c1c2-4eac-a9e8-14797d262a19.jpg" manifest:media-type="image/x-eps"/>
  <manifest:file-entry manifest:full-path="Pictures/11i2c906883-db41-4a61-975f-4d06df64e5b5.jpg" manifest:media-type="image/x-eps"/>
  <manifest:file-entry manifest:full-path="Pictures/12i23296bc6-1f41-4315-af42-5eb885cdeceb.jpg" manifest:media-type="image/x-eps"/>
  <manifest:file-entry manifest:full-path="Pictures/13i63fe29ab-afb0-4fbe-9848-2649bb2803fd.jpg" manifest:media-type="image/x-eps"/>
  <manifest:file-entry manifest:full-path="Pictures/14i1a96b534-d5a3-4c4c-a083-4067221d9872.jpg" manifest:media-type="image/x-eps"/>
  <manifest:file-entry manifest:full-path="Pictures/15ic145515f-ef7a-4122-943b-a6abe629d331.jpg" manifest:media-type="image/x-eps"/>
  <manifest:file-entry manifest:full-path="Pictures/16i88eb95f2-02a8-49b4-ae23-8fc5f379de2d.jpg" manifest:media-type="image/x-eps"/>
  <manifest:file-entry manifest:full-path="Pictures/17idfc8702d-8ef0-4658-8e54-42a55884d01d.jpg" manifest:media-type="image/x-eps"/>
  <manifest:file-entry manifest:full-path="Pictures/18ib87ecbf9-3666-45bb-8817-83975fce8f13.jpg" manifest:media-type="image/x-eps"/>
  <manifest:file-entry manifest:full-path="Pictures/19i5c5cd3c4-459d-46c8-989e-0cb6fc82aa65.jpg" manifest:media-type="image/x-eps"/>
  <manifest:file-entry manifest:full-path="Pictures/20i183ddd27-6908-49c8-bf7a-fcdaac884937.jpg" manifest:media-type="image/x-eps"/>
  <manifest:file-entry manifest:full-path="Pictures/21i368d78ed-ca41-4792-9b7f-efb77e6511f5.jpg" manifest:media-type="image/x-eps"/>
  <manifest:file-entry manifest:full-path="Pictures/22i1cf56d70-2832-4592-8700-d753a80cad14.jpg" manifest:media-type="image/x-eps"/>
  <manifest:file-entry manifest:full-path="Pictures/23i28c6f79b-1edb-4773-a174-0aa70ec75029.jpg" manifest:media-type="image/x-eps"/>
  <manifest:file-entry manifest:full-path="Pictures/24i69d4bfbb-b5c7-4dd1-8703-48a4cce1e83c.jpg" manifest:media-type="image/x-eps"/>
  <manifest:file-entry manifest:full-path="Pictures/25i0db27cee-f06c-47d0-b3c7-0b9e72c68913.jpg" manifest:media-type="image/x-eps"/>
  <manifest:file-entry manifest:full-path="Pictures/26i81ec3dfd-fcc5-4938-828f-f838ea881756.jpg" manifest:media-type="image/x-eps"/>
  <manifest:file-entry manifest:full-path="Pictures/27i7c772106-4408-4ac6-ad83-501270704c6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7">
      <text:list-level-style-bullet text:bullet-char="-" text:level="1">
        <style:list-level-properties text:min-label-width="10mm"/>
      </text:list-level-style-bullet>
    </text:list-style>
    <text:list-style style:name="id1-3-2-1-2-7-1">
      <text:list-level-style-bullet text:bullet-char="-" text:level="1">
        <style:list-level-properties text:min-label-width="10mm"/>
      </text:list-level-style-bullet>
    </text:list-style>
    <text:list-style style:name="id1-3-2-1-2-7-2">
      <text:list-level-style-bullet text:bullet-char="-" text:level="1">
        <style:list-level-properties text:min-label-width="10mm"/>
      </text:list-level-style-bullet>
    </text:list-style>
    <text:list-style style:name="id1-3-2-1-2-16">
      <text:list-level-style-bullet text:bullet-char="•" text:level="1">
        <style:list-level-properties text:min-label-width="10mm"/>
      </text:list-level-style-bullet>
    </text:list-style>
    <text:list-style style:name="id1-3-2-1-2-16-1">
      <text:list-level-style-bullet text:bullet-char="•" text:level="1">
        <style:list-level-properties text:min-label-width="10mm"/>
      </text:list-level-style-bullet>
    </text:list-style>
    <text:list-style style:name="id1-3-2-1-2-16-2">
      <text:list-level-style-bullet text:bullet-char="•" text:level="1">
        <style:list-level-properties text:min-label-width="10mm"/>
      </text:list-level-style-bullet>
    </text:list-style>
    <text:list-style style:name="id1-3-2-1-2-16-3">
      <text:list-level-style-bullet text:bullet-char="•" text:level="1">
        <style:list-level-properties text:min-label-width="10mm"/>
      </text:list-level-style-bullet>
    </text:list-style>
    <text:list-style style:name="id1-3-2-1-2-16-4">
      <text:list-level-style-bullet text:bullet-char="•" text:level="1">
        <style:list-level-properties text:min-label-width="10mm"/>
      </text:list-level-style-bullet>
    </text:list-style>
    <text:list-style style:name="id1-3-2-1-2-16-5">
      <text:list-level-style-bullet text:bullet-char="•" text:level="1">
        <style:list-level-properties text:min-label-width="10mm"/>
      </text:list-level-style-bullet>
    </text:list-style>
    <text:list-style style:name="id1-3-2-1-2-18">
      <text:list-level-style-bullet text:bullet-char="-" text:level="1">
        <style:list-level-properties text:min-label-width="10mm"/>
      </text:list-level-style-bullet>
    </text:list-style>
    <text:list-style style:name="id1-3-2-1-2-18-1">
      <text:list-level-style-bullet text:bullet-char="-" text:level="1">
        <style:list-level-properties text:min-label-width="10mm"/>
      </text:list-level-style-bullet>
    </text:list-style>
    <text:list-style style:name="id1-3-2-1-2-18-2">
      <text:list-level-style-bullet text:bullet-char="-" text:level="1">
        <style:list-level-properties text:min-label-width="10mm"/>
      </text:list-level-style-bullet>
    </text:list-style>
    <text:list-style style:name="id1-3-2-1-2-18-3">
      <text:list-level-style-bullet text:bullet-char="-" text:level="1">
        <style:list-level-properties text:min-label-width="10mm"/>
      </text:list-level-style-bullet>
    </text:list-style>
    <text:list-style style:name="id1-3-2-1-2-18-4">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8-1">
      <text:list-level-style-bullet text:bullet-char="-" text:level="1">
        <style:list-level-properties text:min-label-width="10mm"/>
      </text:list-level-style-bullet>
    </text:list-style>
    <text:list-style style:name="id1-3-2-1-2-48-2">
      <text:list-level-style-bullet text:bullet-char="-" text:level="1">
        <style:list-level-properties text:min-label-width="10mm"/>
      </text:list-level-style-bullet>
    </text:list-style>
    <text:list-style style:name="id1-3-2-1-2-48-3">
      <text:list-level-style-bullet text:bullet-char="-" text:level="1">
        <style:list-level-properties text:min-label-width="10mm"/>
      </text:list-level-style-bullet>
    </text:list-style>
    <text:list-style style:name="id1-3-2-1-2-48-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text:list-style style:name="id1-3-2-4-11-6">
      <text:list-level-style-bullet text:bullet-char="•" text:level="1">
        <style:list-level-properties text:min-label-width="10mm"/>
      </text:list-level-style-bullet>
    </text:list-style>
    <text:list-style style:name="id1-3-2-4-11-7">
      <text:list-level-style-bullet text:bullet-char="•" text:level="1">
        <style:list-level-properties text:min-label-width="10mm"/>
      </text:list-level-style-bullet>
    </text:list-style>
    <text:list-style style:name="id1-3-2-4-11-8">
      <text:list-level-style-bullet text:bullet-char="•" text:level="1">
        <style:list-level-properties text:min-label-width="10mm"/>
      </text:list-level-style-bullet>
    </text:list-style>
    <text:list-style style:name="id1-3-2-4-11-9">
      <text:list-level-style-bullet text:bullet-char="•" text:level="1">
        <style:list-level-properties text:min-label-width="10mm"/>
      </text:list-level-style-bullet>
    </text:list-style>
    <text:list-style style:name="id1-3-2-4-11-10">
      <text:list-level-style-bullet text:bullet-char="•" text:level="1">
        <style:list-level-properties text:min-label-width="10mm"/>
      </text:list-level-style-bullet>
    </text:list-style>
    <text:list-style style:name="id1-3-2-4-11-11">
      <text:list-level-style-bullet text:bullet-char="•" text:level="1">
        <style:list-level-properties text:min-label-width="10mm"/>
      </text:list-level-style-bullet>
    </text:list-style>
    <text:list-style style:name="id1-3-2-4-11-12">
      <text:list-level-style-bullet text:bullet-char="•" text:level="1">
        <style:list-level-properties text:min-label-width="10mm"/>
      </text:list-level-style-bullet>
    </text:list-style>
    <text:list-style style:name="id1-3-2-4-11-13">
      <text:list-level-style-bullet text:bullet-char="•" text:level="1">
        <style:list-level-properties text:min-label-width="10mm"/>
      </text:list-level-style-bullet>
    </text:list-style>
    <text:list-style style:name="id1-3-2-4-11-14">
      <text:list-level-style-bullet text:bullet-char="•" text:level="1">
        <style:list-level-properties text:min-label-width="10mm"/>
      </text:list-level-style-bullet>
    </text:list-style>
    <text:list-style style:name="id1-3-2-4-11-15">
      <text:list-level-style-bullet text:bullet-char="•" text:level="1">
        <style:list-level-properties text:min-label-width="10mm"/>
      </text:list-level-style-bullet>
    </text:list-style>
    <text:list-style style:name="id1-3-2-4-11-16">
      <text:list-level-style-bullet text:bullet-char="•" text:level="1">
        <style:list-level-properties text:min-label-width="10mm"/>
      </text:list-level-style-bullet>
    </text:list-style>
    <text:list-style style:name="id1-3-2-4-11-17">
      <text:list-level-style-bullet text:bullet-char="•" text:level="1">
        <style:list-level-properties text:min-label-width="10mm"/>
      </text:list-level-style-bullet>
    </text:list-style>
    <text:list-style style:name="id1-3-2-4-11-18">
      <text:list-level-style-bullet text:bullet-char="•" text:level="1">
        <style:list-level-properties text:min-label-width="10mm"/>
      </text:list-level-style-bullet>
    </text:list-style>
    <text:list-style style:name="id1-3-2-4-11-19">
      <text:list-level-style-bullet text:bullet-char="•" text:level="1">
        <style:list-level-properties text:min-label-width="10mm"/>
      </text:list-level-style-bullet>
    </text:list-style>
    <text:list-style style:name="id1-3-2-4-11-20">
      <text:list-level-style-bullet text:bullet-char="•" text:level="1">
        <style:list-level-properties text:min-label-width="10mm"/>
      </text:list-level-style-bullet>
    </text:list-style>
    <text:list-style style:name="id1-3-2-4-11-21">
      <text:list-level-style-bullet text:bullet-char="•" text:level="1">
        <style:list-level-properties text:min-label-width="10mm"/>
      </text:list-level-style-bullet>
    </text:list-style>
    <text:list-style style:name="id1-3-2-4-11-22">
      <text:list-level-style-bullet text:bullet-char="•" text:level="1">
        <style:list-level-properties text:min-label-width="10mm"/>
      </text:list-level-style-bullet>
    </text:list-style>
    <text:list-style style:name="id1-3-2-4-11-23">
      <text:list-level-style-bullet text:bullet-char="•" text:level="1">
        <style:list-level-properties text:min-label-width="10mm"/>
      </text:list-level-style-bullet>
    </text:list-style>
    <text:list-style style:name="id1-3-2-4-11-24">
      <text:list-level-style-bullet text:bullet-char="•" text:level="1">
        <style:list-level-properties text:min-label-width="10mm"/>
      </text:list-level-style-bullet>
    </text:list-style>
    <text:list-style style:name="id1-3-2-4-11-25">
      <text:list-level-style-bullet text:bullet-char="•" text:level="1">
        <style:list-level-properties text:min-label-width="10mm"/>
      </text:list-level-style-bullet>
    </text:list-style>
    <text:list-style style:name="id1-3-2-4-11-26">
      <text:list-level-style-bullet text:bullet-char="•" text:level="1">
        <style:list-level-properties text:min-label-width="10mm"/>
      </text:list-level-style-bullet>
    </text:list-style>
    <text:list-style style:name="id1-3-2-4-11-27">
      <text:list-level-style-bullet text:bullet-char="•" text:level="1">
        <style:list-level-properties text:min-label-width="10mm"/>
      </text:list-level-style-bullet>
    </text:list-style>
  </office:automatic-styles>
  <office:body>
    <office:text>
      <text:p text:style-name="new_page_staatscourant"/>
      <text:p text:style-name="single-kop-titel">Verzamelverkeersbesluit voor het aanwijzen van 54 parkeerplaatsen uitsluitend bedoeld voor het opladen van elektrische voertuigen op diverse locaties te Lisserbroek</text:p>
      <text:section text:name="regeling_id1-3-2" text:style-name="regeling">
        <text:section text:name="aanhef_id1-3-2-1" text:style-name="aanhef">
          <text:section text:name="context_id1-3-2-1-1" text:style-name="context">
            <text:p text:style-name="context.al">
            <text:span text:style-name="nadrukvet">Nummer: XS-26042007.2292</text:span>
          </text:p>
            <text:p text:style-name="context_bottom"/>
          </text:section>
          <text:section text:name="considerans_id1-3-2-1-2" text:style-name="considerans">
            <text:p text:style-name="considerans.al">Onderwerp: aanduiden parkeerplaatsen voor opladen elektrische voertuigen in Lisserbroek</text:p>
            <text:p text:style-name="considerans.al">Vereiste van het besluit:</text:p>
            <text:p text:style-name="considerans.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considerans.al">Krachtens artikel 18, lid 1 onder d, van de Wegenverkeerswet 1994 worden verkeersbesluiten genomen door het college van B&amp;W. In het Mandaat-, machtiging en volmachtbesluit Haarlemmermeer 2026 is de bevoegdheid tot het nemen en intrekken van verkeersbesluiten een ondermandaat verleend aan de cluster- en teammanagers van de cluster B&amp;O (Beheer &amp; Onderhoud). De maatregelen vallen onder dit ondermandaat.</text:p>
            <text:p text:style-name="considerans.al">
            <text:span text:style-name="nadrukvet">Overwegingen </text:span>
          </text:p>
            <text:p text:style-name="considerans.al">De volgende in artikel 2 van de Wegenverkeerswet 1994 genoemde belangen liggen ten grondslag aan het verkeersbesluit:</text:p>
            <text:list text:style-name="id1-3-2-1-2-7">
              <text:list-item text:style-override="id1-3-2-1-2-7-1">
                <text:number>-</text:number>
                <text:p text:style-name="al">het voorkomen of beperken van door het verkeer veroorzaakte overlast, hinder of schade alsmede de gevolgen voor het milieu, bedoeld in de Wet milieubeheer, en</text:p>
              </text:list-item>
              <text:list-item text:style-override="id1-3-2-1-2-7-2">
                <text:number>-</text:number>
                <text:p text:style-name="al">het bevorderen van een doelmatig of zuinig energiegebruik;</text:p>
              </text:list-item>
            </text:list>
            <text:p text:style-name="considerans.al">Het volgende in artikel 2 van de Wegenverkeerswet 1994 genoemd belang is in het geding bij het nemen van dit verkeersbesluit:</text:p>
            <text:p text:style-name="considerans.al">Het zoveel mogelijk waarborgen van de vrijheid van het verkeer.</text:p>
            <text:p text:style-name="considerans.al">
            <text:span text:style-name="nadrukvet">Motivering</text:span>
          </text:p>
            <text:p text:style-name="considerans.al">De gemeente Haarlemmermeer blijft elektrisch vervoer binnen haar grenzen stimuleren;</text:p>
            <text:p text:style-name="considerans.al">Elektrisch vervoer levert een bijdrage aan de verbetering van de luchtkwaliteit en is stiller en zuiniger dan gewone voertuigen. Om het gebruik van elektrische auto’s te stimuleren, heeft het college van B&amp;W de nota ‘Randvoorwaarden voor laadinfrastructuur elektrische auto’s’ d.d. 03 december 2013 (kenmerk 2013.0080843) vastgesteld. Particulieren en bedrijven in het bezit van een elektrische auto konden op basis van deze nota een openbare laadpaal nabij het vestigingsadres aanvragen.</text:p>
            <text:p text:style-name="considerans.al">Op 9 mei 2017 is de B&amp;W nota ‘Uitvoeringsstrategie laadinfrastructuur voor elektrisch vervoer’ (kenmerk 2017.0018877) vastgesteld als vervolg op de eerste nota. Uitgangspunt van deze nota is dat voor gebruikers van elektrische auto’s een dekkend netwerk van laadinfrastructuur essentieel is om van A naar B te komen. Voor de realisatie van een dekkend netwerk wordt een gebiedsgerichte aanpak en uitvoeringsstrategie gevolgd.</text:p>
            <text:p text:style-name="considerans.al">Op 5 juli 2022 is de B&amp;W nota ‘Uitgangspunten uitvoering maatregelen laadinfrastructuur elektrische auto’s’ (kenmerk 2022.0001500) vastgesteld. Het bijplaatsen van nieuwe laadpalen geschiedt niet meer op basis van individuele aanvragen van e-rijders, maar op basis van de data van bestaande laadpalen. Wanneer de druk op laadpunten hoog is, dient de exploitant een locatieverzoek in. Laadwerk beoordeelt dit verzoek en komt op basis van vaste criteria tot een locatievoorstel dat wordt getoetst door de gemeente Haarlemmermeer.</text:p>
            <text:p text:style-name="considerans.al">Door de laadinfrastructuur uit te breiden op basis van data in plaats van bewonersverzoeken, is er minder willekeur en worden de prioriteiten geobjectiveerd. De datagestuurde aanpak betekent dat veelgebruikte laadpalen leiden tot een locatieverzoek voor een nieuwe laadpaal en van de exploitant. Dat locatieverzoek wordt beoordeeld waarbij de exacte locatie voor een nieuwe openbare laadpaal wordt bepaald aan de hand van de volgende criteria:</text:p>
            <text:list text:style-name="id1-3-2-1-2-16">
              <text:list-item text:style-override="id1-3-2-1-2-16-1">
                <text:number>•</text:number>
                <text:p text:style-name="al">Iedere laadpaal heeft twee sockets dus bedient twee aaneengesloten parkeervakken;</text:p>
              </text:list-item>
              <text:list-item text:style-override="id1-3-2-1-2-16-2">
                <text:number>•</text:number>
                <text:p text:style-name="al">De locatie levert geen belemmeringen op voor (voertuigen van) hulpdiensten;</text:p>
              </text:list-item>
              <text:list-item text:style-override="id1-3-2-1-2-16-3">
                <text:number>•</text:number>
                <text:p text:style-name="al">Er is een voorkeur voor gestoken parkeren in plaats van langsparkeren;</text:p>
              </text:list-item>
              <text:list-item text:style-override="id1-3-2-1-2-16-4">
                <text:number>•</text:number>
                <text:p text:style-name="al">Gunstige ligging voor aansluiting op het bestaande stroomnetwerk;</text:p>
              </text:list-item>
              <text:list-item text:style-override="id1-3-2-1-2-16-5">
                <text:number>•</text:number>
                <text:p text:style-name="al">Liever niet in het zicht, dus bij voorkeur aan de zijkant van huizen, niet voor een raam.</text:p>
              </text:list-item>
            </text:list>
            <text:p text:style-name="considerans.al">We kijken naar de data op het niveau van een wijk of gebied en bundelen de voorgestelde locaties in één verkeersbesluit. De kwaliteitseisen aan de plaatsing van elektrische laadpalen vanuit de gebiedsgerichte benadering zijn:</text:p>
            <text:list text:style-name="id1-3-2-1-2-18">
              <text:list-item text:style-override="id1-3-2-1-2-18-1">
                <text:number>-</text:number>
                <text:p text:style-name="al">de elektrische laadpalen zijn openbaar, staan op gemeentegrond en mogen door iedereen met een elektrische (of plug-in hybride) auto worden gebruikt om op te laden;</text:p>
              </text:list-item>
              <text:list-item text:style-override="id1-3-2-1-2-18-2">
                <text:number>-</text:number>
                <text:p text:style-name="al">alleen bestaande parkeerplaatsen zullen worden aangewezen als plaats om te laden;</text:p>
              </text:list-item>
              <text:list-item text:style-override="id1-3-2-1-2-18-3">
                <text:number>-</text:number>
                <text:p text:style-name="al">daar waar betaald parkeren of een parkeerschijfzone is, blijft dit in stand;</text:p>
              </text:list-item>
              <text:list-item text:style-override="id1-3-2-1-2-18-4">
                <text:number>-</text:number>
                <text:p text:style-name="al">of een locatie geschikt is om aan te wijzen als elektrisch oplaadpunt hangt niet alleen af van lokale technische omstandigheden, maar ook van de mate waarin de locatie zichtbaar is, of deze praktisch bruikbaar is en past in het straatbeeld;</text:p>
              </text:list-item>
            </text:list>
            <text:p text:style-name="considerans.al">Een laadpaal kent twee aansluitingen voor elektrische voertuigen.</text:p>
            <text:p text:style-name="considerans.al">Om een optimale benutting van een openbaar oplaadpunt te waarborgen, is het wenselijk om nabij het oplaadpunt een tweetal parkeerplaatsen te markeren en te reserveren ten behoeve van het opladen van elektrische voertuigen.</text:p>
            <text:p text:style-name="considerans.al">Dit wordt gerealiseerd door middel van het plaatsen van het verkeersbord E8c van bijlage 1 van het RVV 1990 met een onderbord dat aanduidt dat het verkeersbord van toepassing is op twee parkeervakken en hierbij twee parkeervakken te markeren.</text:p>
            <text:p text:style-name="considerans.al">Het exclusief parkeren voor elektrische auto’s is slechts toegestaan met als doel de auto op te laden, zodat het oplaadpunt voor meerdere gebruikers beschikbaar is.</text:p>
            <text:p text:style-name="considerans.al">Dit gebruik is geregeld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
            <text:span text:style-name="nadrukvet">Belangen</text:span>
          </text:p>
            <text:p text:style-name="considerans.al">
            <text:span text:style-name="nadrukondlijn">Bewoners</text:span>
          </text:p>
            <text:p text:style-name="considerans.al">De maatregel dient de belangen van bewoners die rijden in een elektrische auto of plug-in hybride. Door de maatregel worden de belangen van bewoners met brandstofauto’s geschaad omdat er minder parkeerplekken overblijven voor voertuigen die niet elektrisch worden opgeladen, maar dit is slechts minimaal. De belangenafweging is veelzijdig omdat er meerdere factoren en partijen een rol spelen, maar is telkens zo dat de overlast aanvaardbaar is. Tevens is onderzocht of er in de omgeving omstandigheden zijn die mogelijk invloed kunnen hebben op de voorgestelde locatie van het oplaadpunt, maar daarvan is geen sprake.</text:p>
            <text:p text:style-name="considerans.al">
            <text:span text:style-name="nadrukondlijn">Bedrijven</text:span>
          </text:p>
            <text:p text:style-name="considerans.al">De maatregel heeft geen gevolgen voor bedrijven.</text:p>
            <text:p text:style-name="considerans.al">
            <text:span text:style-name="nadrukondlijn">(Doorgaand) verkeer</text:span>
          </text:p>
            <text:p text:style-name="considerans.al">De maatregel heeft geen gevolgen voor (doorgaand) verkeer.</text:p>
            <text:p text:style-name="considerans.al">
            <text:span text:style-name="nadrukondlijn">Langzaam verkeer en bromfietsers</text:span>
          </text:p>
            <text:p text:style-name="considerans.al">De maatregel heeft geen gevolgen voor langzaam verkeer en bromfietsers.</text:p>
            <text:p text:style-name="considerans.al">
            <text:span text:style-name="nadrukondlijn">Openbaar vervoer</text:span>
          </text:p>
            <text:p text:style-name="considerans.al">De maatregel heeft geen gevolgen voor openbaar vervoer.</text:p>
            <text:p text:style-name="considerans.al">
            <text:span text:style-name="nadrukondlijn">Nood- en hulpdiensten</text:span>
          </text:p>
            <text:p text:style-name="considerans.al">De maatregel heeft geen gevolgen voor nood– en hulpdiensten.</text:p>
            <text:p text:style-name="considerans.al">
            <text:span text:style-name="nadrukondlijn">Parkeerders</text:span>
          </text:p>
            <text:p text:style-name="considerans.al">De maatregel heeft gevolgen voor parkeerders zonder elektrisch voertuig. Door het aanduiden van twee plaatsen voor het opladen van elektrische voertuigen ondervinden parkeerders zonder elektrisch voertuig beperkt hinder in de directe omgeving. Het college acht, gelet op de doelstellingen van dit besluit, deze gevolgen aanvaardbaar. </text:p>
            <text:p text:style-name="considerans.al">
            <text:span text:style-name="nadrukondlijn">Gebruikers elektrische auto’s</text:span>
          </text:p>
            <text:p text:style-name="considerans.al">Het aanduiden van parkeervakken ten behoeve van het opladen van elektrische voertuigen is in het belang van bewoners met een elektrisch voertuig. Zij zijn afhankelijk van een beschikbare laadpaal om hun voertuig te kunnen gebruiken.</text:p>
            <text:p text:style-name="considerans.al">
            <text:span text:style-name="nadrukondlijn">Algemeen belang</text:span>
          </text:p>
            <text:p text:style-name="considerans.al">Elektrisch vervoer levert een bijdrage aan de verbetering van de luchtkwaliteit en is stiller en zuiniger dan brandstof aangedreven voertuigen. Hiermee verbetert het milieu en dit is in het algemeen maatschappelijk belang. Zowel internationaal, landelijk als lokaal beleid zijn erop gericht om elektrisch vervoer te stimuleren. </text:p>
            <text:p text:style-name="considerans.al">
            <text:span text:style-name="nadrukondlijn">Belangenafweging</text:span>
          </text:p>
            <text:p text:style-name="considerans.al">Alles afwegende zijn wij van mening dat de maatregel in het algemeen belang is en in het bijzonder in het belang van de weggebruikers met een elektrisch voertuig. De belangen van bewoners en parkeerders zonder elektrisch voertuig worden beperkt geschaad, echter zijn eigenaren van elektrische voertuigen afhankelijk van de speciaal voor hun voertuig bestemde parkeerplaatsen. Hun belang en het belang van het milieu worden zwaarder gewogen dan de belangen van parkeerders die als gevolg van de maatregel beschikken over minder direct bereikbare parkeerplekken.</text:p>
            <text:p text:style-name="considerans.al">
            <text:span text:style-name="nadrukvet">Voorbereiding en overleg</text:span>
          </text:p>
            <text:p text:style-name="considerans.al">Ter voorbereiding op de locatiebepaling van de laadpalen heeft een inventarisatie plaatsgevonden. Er is onderzocht welke locaties mogelijk zijn en of de locaties passen binnen het te realiseren gemeentelijk netwerk van laadpalen en de daarvoor gestelde voorwaarden. Daarbij is een plankaart opgesteld waarin locaties zijn bepaald waar op basis van de geprognotiseerde behoefte een laadpaal geplaatst kan worden. De laadlocaties zijn bepaald aan de hand van toekomstprognoses per wijk tot 2030. Naar aanleiding van het onderzoek besluiten wij om de laadpalen data gestuurd te plaatsen zoals opgenomen in bijlage 1 ‘Lijst laadlocaties’ en bijlage 2 ‘Locaties op detailniveau’. Dit besluit betreft 27 locatievoorstellen in Lisserbroek vanuit de plankaart.</text:p>
            <text:p text:style-name="considerans.al">De betreffende locaties:</text:p>
            <text:list text:style-name="id1-3-2-1-2-48">
              <text:list-item text:style-override="id1-3-2-1-2-48-1">
                <text:number>-</text:number>
                <text:p text:style-name="al">wegen zijn als bedoeld in artikel 18, lid 1 onder d van de WVW 1994;</text:p>
              </text:list-item>
              <text:list-item text:style-override="id1-3-2-1-2-48-2">
                <text:number>-</text:number>
                <text:p text:style-name="al">liggen op een openbaar, gemeentelijk parkeerterrein;</text:p>
              </text:list-item>
              <text:list-item text:style-override="id1-3-2-1-2-48-3">
                <text:number>-</text:number>
                <text:p text:style-name="al">liggen in een gebied met voldoende parkeergelegenheid op straat, daarmee lijkt de parkeerdruk op de voorgestelde locaties geen bezwaar;</text:p>
              </text:list-item>
              <text:list-item text:style-override="id1-3-2-1-2-48-4">
                <text:number>-</text:number>
                <text:p text:style-name="al">dekken een gebied dat op basis van de data van bestaande laadpalen in aanmerking komt voor uitbreiding van de laadinfrastructuur;</text:p>
              </text:list-item>
            </text:list>
            <text:p text:style-name="considerans.al">Het streven is om enkel haaksparkeervakken aan te wijzen voor het opladen van elektrische voertuigen. Alleen wanneer dit niet mogelijk is wordt overwogen om langsparkeervakken aan te wijzen.</text:p>
            <text:p text:style-name="considerans.al">Om de rechtstreeks bij het verkeersbesluit betrokken belangen goed af te kunnen wegen verdient het de aanbeveling om, vooral bij complexe en omstreden maatregelen, een voorbereidingsprocedure te volgen. Hier is vanaf gezien omdat de maatregel geen complexe maatregel betreft en de belangen voldoende in beeld zijn. Overleg met de politie heeft plaatsgevonden in de Werkgroep Verkeer, waarin de door de korpschef gemachtigde medewerker verkeersadvisering (overeenkomstig artikel 24 van het Besluit Administratieve Bepalingen inzake het Wegverkeer), alsmede de brandweer en Connexxion, vertegenwoordigd zijn. Op 09-12-2025 is dit verkeersbesluit behandeld in de werkgroep. De leden van de Werkgroep Verkeer gaan akkoord met de voorgestelde maatregelen.</text:p>
            <text:p text:style-name="considerans_bottom"/>
          </text:section>
          <text:section text:name="afkondiging_id1-3-2-1-3"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1.</text:number>
                <text:p text:style-name="al">Het aanwijzen van 54 parkeerplaatsen uitsluitend bedoeld voor het opladen van elektrische voertuigen op de locaties zoals opgenomen in bijlage 1 ‘Lijst laadlocaties’ en bijlage 2 ‘Locaties op detailniveau’;</text:p>
              </text:list-item>
              <text:list-item text:style-override="id1-3-2-2-1-1-2">
                <text:number>2.</text:number>
                <text:p text:style-name="al">Door het plaatsen van een bord conform model E8c uit bijlage 1 van het RVV 1990 met een onderbord OB504, twee parkeervakken alleen voor het opladen van elektrische voertuigen aan te wijzen, op de locaties zoals opgenomen in bijlage 1 ‘Lijst laadlocaties’ en bijlage 2 ‘Locaties op detailniveau’;</text:p>
              </text:list-item>
              <text:list-item text:style-override="id1-3-2-2-1-1-3">
                <text:number>3.</text:number>
                <text:p text:style-name="al">Een en ander overeenkomstig de situatieschetsen in bijlage 2 ‘Locaties op detailniveau’;</text:p>
              </text:list-item>
              <text:list-item text:style-override="id1-3-2-2-1-1-4">
                <text:number>4.</text:number>
                <text:p text:style-name="al">Het hanteren van een maximale uitvoeringstermijn voor dit verkeersbesluit van 2 jaar, vanaf de dag van de bekendmaking. Als na het verstrijken van deze termijn nog geen uitvoering is gegeven aan een locatie door het plaatsen van de vereiste verkeersborden vervalt het desbetreffende besluit voor deze locatie;</text:p>
              </text:list-item>
              <text:list-item text:style-override="id1-3-2-2-1-1-5">
                <text:number>5.</text:number>
                <text:p text:style-name="al">Dit besluit ter openbare kennis te brengen op 19-06-2026</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Burgemeester en Wethouders van de gemeente Haarlemmermeer</text:span></text:p>
          </text:section>
          <text:section text:name="ondertekening_id1-3-2-3-3">
            <text:p><text:span text:style-name="functie">namens dezen,</text:span></text:p>
          </text:section>
          <text:section text:name="ondertekening_id1-3-2-3-4">
            <text:p><text:span text:style-name="functie">de teammanager Contract en Uitvoering,</text:span></text:p>
          </text:section>
          <text:section text:name="ondertekening_id1-3-2-3-5">
            <text:p><text:span text:style-name="functie">cluster Beheer &amp; Onderhoud</text:span></text:p>
          </text:section>
          <text:section text:name="ondertekening_id1-3-2-3-6">
            <text:p><text:span text:style-name="functie">B. Wendelgelst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
          <text:span text:style-name="nadrukvet">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span>
        </text:p>
          <text:p text:style-name="bezwaarschrift_al">
          <text:span text:style-name="nadrukvet">Bijlage 1</text:span>
        </text:p>
          <text:p text:style-name="bezwaarschrift_al">
          <text:span text:style-name="nadrukvet">Lijst laadlocaties</text:span>
        </text:p>
          <text:p text:style-name="bezwaarschrift_al">De gemeente Haarlemmermeer heeft besloten om ten behoeve van het opladen van elektrische voertuigen parkeerplaatsen te reserveren. </text:p>
          <text:p text:style-name="bezwaarschrift_al">Te plaatsen verkeersbord E8c met onderbord OB504:</text:p>
          <text:p text:style-name="bezwaarschrift_al">
          <draw:frame><draw:text-box><text:section text:name="plaatje_id1-3-2-4-9-1" text:style-name="plaatje">
            <text:p text:style-name="illustratie_id1-3-2-4-9-1-1"><draw:frame draw:style-name="illustratie_id1-3-2-4-9-1-1" text:anchor-type="paragraph" svg:width="153mm" svg:height="69.86037735849055mm"><draw:image xlink:href="Pictures/Schermafbeelding2026-06-17120400i89d313d7-cbd7-4715-9a85-23804e655a69.png" xlink:type="simple"/></draw:frame></text:p>
          </text:section></draw:text-box></draw:frame>
        </text:p>
          <text:p text:style-name="bezwaarschrift_al">
          <text:span text:style-name="nadrukvet">De locaties</text:span>
        </text:p>
          <text:list text:style-name="id1-3-2-4-11">
            <text:list-item text:style-override="id1-3-2-4-11-1">
              <text:number>•</text:number>
              <text:p text:style-name="al">Laadpaal ID 0394-9845: Twee parkeerplaatsen ten hoogte van de Forsythiastraat 35, 2165CG Lisserbroek</text:p>
            </text:list-item>
            <text:list-item text:style-override="id1-3-2-4-11-2">
              <text:number>•</text:number>
              <text:p text:style-name="al">Laadpaal ID 0394-9846: Twee parkeerplaatsen ten hoogte van de Forsythiastraat 11, 2165CG Lisserbroek</text:p>
            </text:list-item>
            <text:list-item text:style-override="id1-3-2-4-11-3">
              <text:number>•</text:number>
              <text:p text:style-name="al">Laadpaal ID 0394-9848: Twee parkeerplaatsen ten hoogte van de Dopheidestraat 13, 2165VM Lisserbroek</text:p>
            </text:list-item>
            <text:list-item text:style-override="id1-3-2-4-11-4">
              <text:number>•</text:number>
              <text:p text:style-name="al">Laadpaal ID 0394-9850: Twee parkeerplaatsen ten hoogte van de Dopheidestraat 35, 2165VM Lisserbroek</text:p>
            </text:list-item>
            <text:list-item text:style-override="id1-3-2-4-11-5">
              <text:number>•</text:number>
              <text:p text:style-name="al">Laadpaal ID 0394-9854: Twee parkeerplaatsen ten hoogte van de Lisdoddestraat 40, 2165VB Lisserbroek</text:p>
            </text:list-item>
            <text:list-item text:style-override="id1-3-2-4-11-6">
              <text:number>•</text:number>
              <text:p text:style-name="al">Laadpaal ID 0394-9858: Twee parkeerplaatsen ten hoogte van de Muntstraat 217, 2165VZ Lisserbroek</text:p>
            </text:list-item>
            <text:list-item text:style-override="id1-3-2-4-11-7">
              <text:number>•</text:number>
              <text:p text:style-name="al">Laadpaal ID 0394-9860: Twee parkeerplaatsen ten hoogte van de Narcissenstraat 14, 2165XB Lisserbroek</text:p>
            </text:list-item>
            <text:list-item text:style-override="id1-3-2-4-11-8">
              <text:number>•</text:number>
              <text:p text:style-name="al">Laadpaal ID 0394-9862: Twee parkeerplaatsen ten hoogte van de Waterlelieplantsoen 10, 2165XM Lisserbroek</text:p>
            </text:list-item>
            <text:list-item text:style-override="id1-3-2-4-11-9">
              <text:number>•</text:number>
              <text:p text:style-name="al">Laadpaal ID 0394-9863: Twee parkeerplaatsen ten hoogte van de Vuurdoornstraat 12, 2165BE Lisserbroek</text:p>
            </text:list-item>
            <text:list-item text:style-override="id1-3-2-4-11-10">
              <text:number>•</text:number>
              <text:p text:style-name="al">Laadpaal ID 0394-9924: Twee parkeerplaatsen ten hoogte van de Vuurdoornstraat 36, 2165CJ Lisserbroek</text:p>
            </text:list-item>
            <text:list-item text:style-override="id1-3-2-4-11-11">
              <text:number>•</text:number>
              <text:p text:style-name="al">Laadpaal ID 0394-9926: Twee parkeerplaatsen ten hoogte van de Magnoliastraat 9, 2165CK Lisserbroek</text:p>
            </text:list-item>
            <text:list-item text:style-override="id1-3-2-4-11-12">
              <text:number>•</text:number>
              <text:p text:style-name="al">Laadpaal ID 0394-9928: Twee parkeerplaatsen ten hoogte van de Dopheidestraat 35, 2165VM Lisserbroek</text:p>
            </text:list-item>
            <text:list-item text:style-override="id1-3-2-4-11-13">
              <text:number>•</text:number>
              <text:p text:style-name="al">Laadpaal ID 0394-9931: Twee parkeerplaatsen ten hoogte van de Muntstraat 92, 2165VK Lisserbroek</text:p>
            </text:list-item>
            <text:list-item text:style-override="id1-3-2-4-11-14">
              <text:number>•</text:number>
              <text:p text:style-name="al">Laadpaal ID 0394-9932: Twee parkeerplaatsen ten hoogte van de Dopheidestraat 53, 2165VN Lisserbroek</text:p>
            </text:list-item>
            <text:list-item text:style-override="id1-3-2-4-11-15">
              <text:number>•</text:number>
              <text:p text:style-name="al">Laadpaal ID 0394-9934: Twee parkeerplaatsen ten hoogte van de Muntstraat 55, 2165VD Lisserbroek</text:p>
            </text:list-item>
            <text:list-item text:style-override="id1-3-2-4-11-16">
              <text:number>•</text:number>
              <text:p text:style-name="al">Laadpaal ID 0394-9935: Twee parkeerplaatsen ten hoogte van de Muntstraat 55, 2165VD Lisserbroek</text:p>
            </text:list-item>
            <text:list-item text:style-override="id1-3-2-4-11-17">
              <text:number>•</text:number>
              <text:p text:style-name="al">Laadpaal ID 0394-9937: Twee parkeerplaatsen ten hoogte van de Muntstraat 91, 2165VE Lisserbroek</text:p>
            </text:list-item>
            <text:list-item text:style-override="id1-3-2-4-11-18">
              <text:number>•</text:number>
              <text:p text:style-name="al">Laadpaal ID 0394-9938: Twee parkeerplaatsen ten hoogte van de Muntstraat 157, 2165VH Lisserbroek</text:p>
            </text:list-item>
            <text:list-item text:style-override="id1-3-2-4-11-19">
              <text:number>•</text:number>
              <text:p text:style-name="al">Laadpaal ID 0394-9940: Twee parkeerplaatsen ten hoogte van de Muntstraat 187, 2165VZ Lisserbroek</text:p>
            </text:list-item>
            <text:list-item text:style-override="id1-3-2-4-11-20">
              <text:number>•</text:number>
              <text:p text:style-name="al">Laadpaal ID 0394-9952: Twee parkeerplaatsen ten hoogte van de Kalmoesstraat 14, 2165XK Lisserbroek</text:p>
            </text:list-item>
            <text:list-item text:style-override="id1-3-2-4-11-21">
              <text:number>•</text:number>
              <text:p text:style-name="al">Laadpaal ID 0394-9953: Twee parkeerplaatsen ten hoogte van de Kalmoesstraat 14, 2165XK Lisserbroek</text:p>
            </text:list-item>
            <text:list-item text:style-override="id1-3-2-4-11-22">
              <text:number>•</text:number>
              <text:p text:style-name="al">Laadpaal ID 0394-9954: Twee parkeerplaatsen ten hoogte van de Narcissenstraat 14, 2165XB Lisserbroek</text:p>
            </text:list-item>
            <text:list-item text:style-override="id1-3-2-4-11-23">
              <text:number>•</text:number>
              <text:p text:style-name="al">Laadpaal ID 0394-12768: Twee parkeerplaatsen ten hoogte van de Forsythiastraat 53, 2165CG Lisserbroek</text:p>
            </text:list-item>
            <text:list-item text:style-override="id1-3-2-4-11-24">
              <text:number>•</text:number>
              <text:p text:style-name="al">Laadpaal ID 0394-12779: Twee parkeerplaatsen ten hoogte van de Muntstraat 91, 2165VE Lisserbroek</text:p>
            </text:list-item>
            <text:list-item text:style-override="id1-3-2-4-11-25">
              <text:number>•</text:number>
              <text:p text:style-name="al">Laadpaal ID 0394-12821: Twee parkeerplaatsen ten hoogte van de Krabbescheerstraat 1, 2165XG Lisserbroek</text:p>
            </text:list-item>
            <text:list-item text:style-override="id1-3-2-4-11-26">
              <text:number>•</text:number>
              <text:p text:style-name="al">Laadpaal ID 0394-13239: Twee parkeerplaatsen ten hoogte van de Ribesstraat 12, 2165CE Lisserbroek</text:p>
            </text:list-item>
            <text:list-item text:style-override="id1-3-2-4-11-27">
              <text:number>•</text:number>
              <text:p text:style-name="al">Laadpaal ID 0394-11070: Twee parkeerplaatsen ten hoogte van de Forsythiastraat 72, 2165CH Lisserbroek</text:p>
            </text:list-item>
          </text:list>
          <text:p text:style-name="bezwaarschrift_al">
          <text:span text:style-name="nadrukvet">Bijlage 2</text:span>
        </text:p>
          <text:p text:style-name="bezwaarschrift_al">
          <text:span text:style-name="nadrukvet">Locaties op detailniveau</text:span>
        </text:p>
          <text:p text:style-name="bezwaarschrift_al">Laadpaal ID 0394-9845: Forsythiastraat 35, 2165CG Lisserbroek</text:p>
          <text:p text:style-name="bezwaarschrift_al">Coordinaten: 4.576957530226338, 52.25410368679147</text:p>
          <text:p text:style-name="bezwaarschrift_al">
          <draw:frame><draw:text-box><text:section text:name="plaatje_id1-3-2-4-16-1" text:style-name="plaatje">
            <text:p text:style-name="illustratie_id1-3-2-4-16-1-1"><draw:frame draw:style-name="illustratie_id1-3-2-4-16-1-1" text:anchor-type="paragraph" svg:width="153mm" svg:height="216.2207547169811mm"><draw:image xlink:href="Pictures/1i1fa98cda-d73c-42ed-819b-efbcb4bb1559.jpg" xlink:type="simple"/></draw:frame></text:p>
          </text:section></draw:text-box></draw:frame>
        </text:p>
          <text:p text:style-name="bezwaarschrift_al">Laadpaal ID 0394-9846: Forsythiastraat 11, 2165CG Lisserbroek</text:p>
          <text:p text:style-name="bezwaarschrift_al">Coordinaten: 4.577583975635463, 52.25460668454417</text:p>
          <text:p text:style-name="bezwaarschrift_al">
          <draw:frame><draw:text-box><text:section text:name="plaatje_id1-3-2-4-19-1" text:style-name="plaatje">
            <text:p text:style-name="illustratie_id1-3-2-4-19-1-1"><draw:frame draw:style-name="illustratie_id1-3-2-4-19-1-1" text:anchor-type="paragraph" svg:width="153mm" svg:height="216.50943396226413mm"><draw:image xlink:href="Pictures/2i1f570d54-3863-4f0c-b526-f75720fd4947.jpg" xlink:type="simple"/></draw:frame></text:p>
          </text:section></draw:text-box></draw:frame>
        </text:p>
          <text:p text:style-name="bezwaarschrift_al">Laadpaal ID 0394-9848: Dopheidestraat 13, 2165VM Lisserbroek</text:p>
          <text:p text:style-name="bezwaarschrift_al">Coordinaten: 4.5748934757448865, 52.256102164442126</text:p>
          <text:p text:style-name="bezwaarschrift_al">
          <draw:frame><draw:text-box><text:section text:name="plaatje_id1-3-2-4-22-1" text:style-name="plaatje">
            <text:p text:style-name="illustratie_id1-3-2-4-22-1-1"><draw:frame draw:style-name="illustratie_id1-3-2-4-22-1-1" text:anchor-type="paragraph" svg:width="153mm" svg:height="215.4509433962264mm"><draw:image xlink:href="Pictures/3i590bc759-ef6b-4e31-b6fb-bdbf1c031d29.jpg" xlink:type="simple"/></draw:frame></text:p>
          </text:section></draw:text-box></draw:frame>
        </text:p>
          <text:p text:style-name="bezwaarschrift_al">Laadpaal ID 0394-9850: Dopheidestraat 35, 2165VM Lisserbroek</text:p>
          <text:p text:style-name="bezwaarschrift_al">Coordinaten: 4.57458245916925, 52.25546486427058</text:p>
          <text:p text:style-name="bezwaarschrift_al">
          <draw:frame><draw:text-box><text:section text:name="plaatje_id1-3-2-4-25-1" text:style-name="plaatje">
            <text:p text:style-name="illustratie_id1-3-2-4-25-1-1"><draw:frame draw:style-name="illustratie_id1-3-2-4-25-1-1" text:anchor-type="paragraph" svg:width="153mm" svg:height="216.89433962264147mm"><draw:image xlink:href="Pictures/4i41a0c7af-c90e-4ace-afdc-f9f90efb986c.jpg" xlink:type="simple"/></draw:frame></text:p>
          </text:section></draw:text-box></draw:frame>
        </text:p>
          <text:p text:style-name="bezwaarschrift_al">Laadpaal ID 0394-9854: Lisdoddestraat 40, 2165VB Lisserbroek</text:p>
          <text:p text:style-name="bezwaarschrift_al">Coordinaten: 4.570869889753993, 52.256067646188086</text:p>
          <text:p text:style-name="bezwaarschrift_al">
          <draw:frame><draw:text-box><text:section text:name="plaatje_id1-3-2-4-28-1" text:style-name="plaatje">
            <text:p text:style-name="illustratie_id1-3-2-4-28-1-1"><draw:frame draw:style-name="illustratie_id1-3-2-4-28-1-1" text:anchor-type="paragraph" svg:width="153mm" svg:height="215.64339622641506mm"><draw:image xlink:href="Pictures/5i82f6524b-0c2f-428b-b01d-08cc7161b48b.jpg" xlink:type="simple"/></draw:frame></text:p>
          </text:section></draw:text-box></draw:frame>
        </text:p>
          <text:p text:style-name="bezwaarschrift_al">Laadpaal ID 0394-9858: Muntstraat 217, 2165VZ Lisserbroek</text:p>
          <text:p text:style-name="bezwaarschrift_al">Coordinaten: 4.571099876493605, 52.25888267432569</text:p>
          <text:p text:style-name="bezwaarschrift_al">
          <draw:frame><draw:text-box><text:section text:name="plaatje_id1-3-2-4-31-1" text:style-name="plaatje">
            <text:p text:style-name="illustratie_id1-3-2-4-31-1-1"><draw:frame draw:style-name="illustratie_id1-3-2-4-31-1-1" text:anchor-type="paragraph" svg:width="153mm" svg:height="216.99056603773585mm"><draw:image xlink:href="Pictures/6ic911e5c4-af45-43ff-9143-b01707519c5e.jpg" xlink:type="simple"/></draw:frame></text:p>
          </text:section></draw:text-box></draw:frame>
        </text:p>
          <text:p text:style-name="bezwaarschrift_al">Laadpaal ID 0394-9860: Narcissenstraat 14, 2165XB Lisserbroek</text:p>
          <text:p text:style-name="bezwaarschrift_al">Coordinaten: 4.57127734907823, 52.26099529040485</text:p>
          <text:p text:style-name="bezwaarschrift_al">
          <draw:frame><draw:text-box><text:section text:name="plaatje_id1-3-2-4-34-1" text:style-name="plaatje">
            <text:p text:style-name="illustratie_id1-3-2-4-34-1-1"><draw:frame draw:style-name="illustratie_id1-3-2-4-34-1-1" text:anchor-type="paragraph" svg:width="153mm" svg:height="216.6056603773585mm"><draw:image xlink:href="Pictures/7ied3fff5c-51a4-4878-9301-4a841d01f7c1.jpg" xlink:type="simple"/></draw:frame></text:p>
          </text:section></draw:text-box></draw:frame>
        </text:p>
          <text:p text:style-name="bezwaarschrift_al">Laadpaal ID 0394-9862: Waterlelieplantsoen 10, 2165XM Lisserbroek</text:p>
          <text:p text:style-name="bezwaarschrift_al">Coordinaten: 4.576474532457496, 52.25868547606564</text:p>
          <text:p text:style-name="bezwaarschrift_al">
          <draw:frame><draw:text-box><text:section text:name="plaatje_id1-3-2-4-37-1" text:style-name="plaatje">
            <text:p text:style-name="illustratie_id1-3-2-4-37-1-1"><draw:frame draw:style-name="illustratie_id1-3-2-4-37-1-1" text:anchor-type="paragraph" svg:width="153mm" svg:height="215.54716981132074mm"><draw:image xlink:href="Pictures/8ia5e7825f-bdb6-45c9-8de5-20ba79c1a17f.jpg" xlink:type="simple"/></draw:frame></text:p>
          </text:section></draw:text-box></draw:frame>
        </text:p>
          <text:p text:style-name="bezwaarschrift_al">Laadpaal ID 0394-9863: Vuurdoornstraat 12, 2165BE Lisserbroek</text:p>
          <text:p text:style-name="bezwaarschrift_al">Coordinaten: 4.580201449054869, 52.25590968944556</text:p>
          <text:p text:style-name="bezwaarschrift_al">
          <draw:frame><draw:text-box><text:section text:name="plaatje_id1-3-2-4-40-1" text:style-name="plaatje">
            <text:p text:style-name="illustratie_id1-3-2-4-40-1-1"><draw:frame draw:style-name="illustratie_id1-3-2-4-40-1-1" text:anchor-type="paragraph" svg:width="153mm" svg:height="215.25849056603772mm"><draw:image xlink:href="Pictures/9i9aa674f2-7386-4dd4-b15e-0530b4043aff.jpg" xlink:type="simple"/></draw:frame></text:p>
          </text:section></draw:text-box></draw:frame>
        </text:p>
          <text:p text:style-name="bezwaarschrift_al">Laadpaal ID 0394-9924: Vuurdoornstraat 36, 2165CJ Lisserbroek</text:p>
          <text:p text:style-name="bezwaarschrift_al">Coordinaten: 4.58023754766208, 52.25665413304708</text:p>
          <text:p text:style-name="bezwaarschrift_al">
          <draw:frame><draw:text-box><text:section text:name="plaatje_id1-3-2-4-43-1" text:style-name="plaatje">
            <text:p text:style-name="illustratie_id1-3-2-4-43-1-1"><draw:frame draw:style-name="illustratie_id1-3-2-4-43-1-1" text:anchor-type="paragraph" svg:width="153mm" svg:height="215.4509433962264mm"><draw:image xlink:href="Pictures/10ia39b34f5-c1c2-4eac-a9e8-14797d262a19.jpg" xlink:type="simple"/></draw:frame></text:p>
          </text:section></draw:text-box></draw:frame>
        </text:p>
          <text:p text:style-name="bezwaarschrift_al">Laadpaal ID 0394-9926: Magnoliastraat 9, 2165CK Lisserbroek</text:p>
          <text:p text:style-name="bezwaarschrift_al">Coordinaten: 4.5792599785239645, 52.2559178411268</text:p>
          <text:p text:style-name="bezwaarschrift_al">
          <draw:frame><draw:text-box><text:section text:name="plaatje_id1-3-2-4-46-1" text:style-name="plaatje">
            <text:p text:style-name="illustratie_id1-3-2-4-46-1-1"><draw:frame draw:style-name="illustratie_id1-3-2-4-46-1-1" text:anchor-type="paragraph" svg:width="153mm" svg:height="217.08679245283017mm"><draw:image xlink:href="Pictures/11i2c906883-db41-4a61-975f-4d06df64e5b5.jpg" xlink:type="simple"/></draw:frame></text:p>
          </text:section></draw:text-box></draw:frame>
        </text:p>
          <text:p text:style-name="bezwaarschrift_al">Laadpaal ID 0394-9928: Dopheidestraat 35, 2165VM Lisserbroek</text:p>
          <text:p text:style-name="bezwaarschrift_al">Coordinaten: 4.57453352069075, 52.255432158125274</text:p>
          <text:p text:style-name="bezwaarschrift_al">
          <draw:frame><draw:text-box><text:section text:name="plaatje_id1-3-2-4-49-1" text:style-name="plaatje">
            <text:p text:style-name="illustratie_id1-3-2-4-49-1-1"><draw:frame draw:style-name="illustratie_id1-3-2-4-49-1-1" text:anchor-type="paragraph" svg:width="153mm" svg:height="215.25849056603772mm"><draw:image xlink:href="Pictures/12i23296bc6-1f41-4315-af42-5eb885cdeceb.jpg" xlink:type="simple"/></draw:frame></text:p>
          </text:section></draw:text-box></draw:frame>
        </text:p>
          <text:p text:style-name="bezwaarschrift_al">Laadpaal ID 0394-9931: Muntstraat 92, 2165VK Lisserbroek</text:p>
          <text:p text:style-name="bezwaarschrift_al">Coordinaten: 4.572763873608437, 52.255470493776414</text:p>
          <text:p text:style-name="bezwaarschrift_al">
          <draw:frame><draw:text-box><text:section text:name="plaatje_id1-3-2-4-52-1" text:style-name="plaatje">
            <text:p text:style-name="illustratie_id1-3-2-4-52-1-1"><draw:frame draw:style-name="illustratie_id1-3-2-4-52-1-1" text:anchor-type="paragraph" svg:width="153mm" svg:height="215.54716981132074mm"><draw:image xlink:href="Pictures/13i63fe29ab-afb0-4fbe-9848-2649bb2803fd.jpg" xlink:type="simple"/></draw:frame></text:p>
          </text:section></draw:text-box></draw:frame>
        </text:p>
          <text:p text:style-name="bezwaarschrift_al">Laadpaal ID 0394-9932: Dopheidestraat 53, 2165VN Lisserbroek</text:p>
          <text:p text:style-name="bezwaarschrift_al">Coordinaten: 4.5738532582871585, 52.25496981085624</text:p>
          <text:p text:style-name="bezwaarschrift_al">
          <draw:frame><draw:text-box><text:section text:name="plaatje_id1-3-2-4-55-1" text:style-name="plaatje">
            <text:p text:style-name="illustratie_id1-3-2-4-55-1-1"><draw:frame draw:style-name="illustratie_id1-3-2-4-55-1-1" text:anchor-type="paragraph" svg:width="153mm" svg:height="216.12452830188678mm"><draw:image xlink:href="Pictures/14i1a96b534-d5a3-4c4c-a083-4067221d9872.jpg" xlink:type="simple"/></draw:frame></text:p>
          </text:section></draw:text-box></draw:frame>
        </text:p>
          <text:p text:style-name="bezwaarschrift_al">Laadpaal ID 0394-9934: Muntstraat 55, 2165VD Lisserbroek</text:p>
          <text:p text:style-name="bezwaarschrift_al">Coordinaten: 4.572813141827368, 52.25597547184262</text:p>
          <text:p text:style-name="bezwaarschrift_al">
          <draw:frame><draw:text-box><text:section text:name="plaatje_id1-3-2-4-58-1" text:style-name="plaatje">
            <text:p text:style-name="illustratie_id1-3-2-4-58-1-1"><draw:frame draw:style-name="illustratie_id1-3-2-4-58-1-1" text:anchor-type="paragraph" svg:width="153mm" svg:height="215.06603773584905mm"><draw:image xlink:href="Pictures/15ic145515f-ef7a-4122-943b-a6abe629d331.jpg" xlink:type="simple"/></draw:frame></text:p>
          </text:section></draw:text-box></draw:frame>
        </text:p>
          <text:p text:style-name="bezwaarschrift_al">Laadpaal ID 0394-9935: Muntstraat 55, 2165VD Lisserbroek</text:p>
          <text:p text:style-name="bezwaarschrift_al">Coordinaten: 4.572758649492073, 52.256004674703604</text:p>
          <text:p text:style-name="bezwaarschrift_al">
          <draw:frame><draw:text-box><text:section text:name="plaatje_id1-3-2-4-61-1" text:style-name="plaatje">
            <text:p text:style-name="illustratie_id1-3-2-4-61-1-1"><draw:frame draw:style-name="illustratie_id1-3-2-4-61-1-1" text:anchor-type="paragraph" svg:width="153mm" svg:height="214.48867924528298mm"><draw:image xlink:href="Pictures/16i88eb95f2-02a8-49b4-ae23-8fc5f379de2d.jpg" xlink:type="simple"/></draw:frame></text:p>
          </text:section></draw:text-box></draw:frame>
        </text:p>
          <text:p text:style-name="bezwaarschrift_al">Laadpaal ID 0394-9937: Muntstraat 91, 2165VE Lisserbroek</text:p>
          <text:p text:style-name="bezwaarschrift_al">Coordinaten: 4.571159158979555, 52.25686131306881</text:p>
          <text:p text:style-name="bezwaarschrift_al">
          <draw:frame><draw:text-box><text:section text:name="plaatje_id1-3-2-4-64-1" text:style-name="plaatje">
            <text:p text:style-name="illustratie_id1-3-2-4-64-1-1"><draw:frame draw:style-name="illustratie_id1-3-2-4-64-1-1" text:anchor-type="paragraph" svg:width="153mm" svg:height="217.56792452830186mm"><draw:image xlink:href="Pictures/17idfc8702d-8ef0-4658-8e54-42a55884d01d.jpg" xlink:type="simple"/></draw:frame></text:p>
          </text:section></draw:text-box></draw:frame>
        </text:p>
          <text:p text:style-name="bezwaarschrift_al">Laadpaal ID 0394-9938: Muntstraat 157, 2165VH Lisserbroek</text:p>
          <text:p text:style-name="bezwaarschrift_al">Coordinaten: 4.572019937534748, 52.25763174930171</text:p>
          <text:p text:style-name="bezwaarschrift_al">
          <draw:frame><draw:text-box><text:section text:name="plaatje_id1-3-2-4-67-1" text:style-name="plaatje">
            <text:p text:style-name="illustratie_id1-3-2-4-67-1-1"><draw:frame draw:style-name="illustratie_id1-3-2-4-67-1-1" text:anchor-type="paragraph" svg:width="153mm" svg:height="213.7188679245283mm"><draw:image xlink:href="Pictures/18ib87ecbf9-3666-45bb-8817-83975fce8f13.jpg" xlink:type="simple"/></draw:frame></text:p>
          </text:section></draw:text-box></draw:frame>
        </text:p>
          <text:p text:style-name="bezwaarschrift_al">Laadpaal ID 0394-9940: Muntstraat 187, 2165VZ Lisserbroek</text:p>
          <text:p text:style-name="bezwaarschrift_al">Coordinaten: 4.5725563629704595, 52.25903766211982</text:p>
          <text:p text:style-name="bezwaarschrift_al">
          <draw:frame><draw:text-box><text:section text:name="plaatje_id1-3-2-4-70-1" text:style-name="plaatje">
            <text:p text:style-name="illustratie_id1-3-2-4-70-1-1"><draw:frame draw:style-name="illustratie_id1-3-2-4-70-1-1" text:anchor-type="paragraph" svg:width="153mm" svg:height="213.81509433962262mm"><draw:image xlink:href="Pictures/19i5c5cd3c4-459d-46c8-989e-0cb6fc82aa65.jpg" xlink:type="simple"/></draw:frame></text:p>
          </text:section></draw:text-box></draw:frame>
        </text:p>
          <text:p text:style-name="bezwaarschrift_al">Laadpaal ID 0394-9952: Kalmoesstraat 14, 2165XK Lisserbroek</text:p>
          <text:p text:style-name="bezwaarschrift_al">Coordinaten: 4.5747867221851095, 52.25948080815036</text:p>
          <text:p text:style-name="bezwaarschrift_al">
          <draw:frame><draw:text-box><text:section text:name="plaatje_id1-3-2-4-73-1" text:style-name="plaatje">
            <text:p text:style-name="illustratie_id1-3-2-4-73-1-1"><draw:frame draw:style-name="illustratie_id1-3-2-4-73-1-1" text:anchor-type="paragraph" svg:width="153mm" svg:height="215.16226415094337mm"><draw:image xlink:href="Pictures/20i183ddd27-6908-49c8-bf7a-fcdaac884937.jpg" xlink:type="simple"/></draw:frame></text:p>
          </text:section></draw:text-box></draw:frame>
        </text:p>
          <text:p text:style-name="bezwaarschrift_al">Laadpaal ID 0394-9953: Kalmoesstraat 14, 2165XK Lisserbroek</text:p>
          <text:p text:style-name="bezwaarschrift_al">Coordinaten: 4.5747307207719246, 52.259508119002106</text:p>
          <text:p text:style-name="bezwaarschrift_al">
          <draw:frame><draw:text-box><text:section text:name="plaatje_id1-3-2-4-76-1" text:style-name="plaatje">
            <text:p text:style-name="illustratie_id1-3-2-4-76-1-1"><draw:frame draw:style-name="illustratie_id1-3-2-4-76-1-1" text:anchor-type="paragraph" svg:width="153mm" svg:height="216.50943396226413mm"><draw:image xlink:href="Pictures/21i368d78ed-ca41-4792-9b7f-efb77e6511f5.jpg" xlink:type="simple"/></draw:frame></text:p>
          </text:section></draw:text-box></draw:frame>
        </text:p>
          <text:p text:style-name="bezwaarschrift_al">Laadpaal ID 0394-9954: Narcissenstraat 14, 2165XB Lisserbroek</text:p>
          <text:p text:style-name="bezwaarschrift_al">Coordinaten: 4.571283876089609, 52.260950293503925</text:p>
          <text:p text:style-name="bezwaarschrift_al">
          <draw:frame><draw:text-box><text:section text:name="plaatje_id1-3-2-4-79-1" text:style-name="plaatje">
            <text:p text:style-name="illustratie_id1-3-2-4-79-1-1"><draw:frame draw:style-name="illustratie_id1-3-2-4-79-1-1" text:anchor-type="paragraph" svg:width="153mm" svg:height="215.35471698113204mm"><draw:image xlink:href="Pictures/22i1cf56d70-2832-4592-8700-d753a80cad14.jpg" xlink:type="simple"/></draw:frame></text:p>
          </text:section></draw:text-box></draw:frame>
        </text:p>
          <text:p text:style-name="bezwaarschrift_al">Laadpaal ID 0394-12768: Forsythiastraat 53, 2165CG Lisserbroek</text:p>
          <text:p text:style-name="bezwaarschrift_al">Coordinaten: 4.5755127422089, 52.25440885992916</text:p>
          <text:p text:style-name="bezwaarschrift_al">
          <draw:frame><draw:text-box><text:section text:name="plaatje_id1-3-2-4-82-1" text:style-name="plaatje">
            <text:p text:style-name="illustratie_id1-3-2-4-82-1-1"><draw:frame draw:style-name="illustratie_id1-3-2-4-82-1-1" text:anchor-type="paragraph" svg:width="153mm" svg:height="217.1830188679245mm"><draw:image xlink:href="Pictures/23i28c6f79b-1edb-4773-a174-0aa70ec75029.jpg" xlink:type="simple"/></draw:frame></text:p>
          </text:section></draw:text-box></draw:frame>
        </text:p>
          <text:p text:style-name="bezwaarschrift_al">Laadpaal ID 0394-12779: Muntstraat 91, 2165VE Lisserbroek</text:p>
          <text:p text:style-name="bezwaarschrift_al">Coordinaten: 4.571186217480005, 52.25685067747554</text:p>
          <text:p text:style-name="bezwaarschrift_al">
          <draw:frame><draw:text-box><text:section text:name="plaatje_id1-3-2-4-85-1" text:style-name="plaatje">
            <text:p text:style-name="illustratie_id1-3-2-4-85-1-1"><draw:frame draw:style-name="illustratie_id1-3-2-4-85-1-1" text:anchor-type="paragraph" svg:width="153mm" svg:height="214.10377358490564mm"><draw:image xlink:href="Pictures/24i69d4bfbb-b5c7-4dd1-8703-48a4cce1e83c.jpg" xlink:type="simple"/></draw:frame></text:p>
          </text:section></draw:text-box></draw:frame>
        </text:p>
          <text:p text:style-name="bezwaarschrift_al">Laadpaal ID 0394-12821: Krabbescheerstraat 1, 2165XG Lisserbroek</text:p>
          <text:p text:style-name="bezwaarschrift_al">Coordinaten: 4.572648556780564, 52.25979874436712</text:p>
          <text:p text:style-name="bezwaarschrift_al">
          <draw:frame><draw:text-box><text:section text:name="plaatje_id1-3-2-4-88-1" text:style-name="plaatje">
            <text:p text:style-name="illustratie_id1-3-2-4-88-1-1"><draw:frame draw:style-name="illustratie_id1-3-2-4-88-1-1" text:anchor-type="paragraph" svg:width="153mm" svg:height="214.0075471698113mm"><draw:image xlink:href="Pictures/25i0db27cee-f06c-47d0-b3c7-0b9e72c68913.jpg" xlink:type="simple"/></draw:frame></text:p>
          </text:section></draw:text-box></draw:frame>
        </text:p>
          <text:p text:style-name="bezwaarschrift_al">Laadpaal ID 0394-13239: Ribesstraat 12, 2165CE Lisserbroek</text:p>
          <text:p text:style-name="bezwaarschrift_al">Coordinaten: 4.5767302892913335, 52.2548298905229</text:p>
          <text:p text:style-name="bezwaarschrift_al">
          <draw:frame><draw:text-box><text:section text:name="plaatje_id1-3-2-4-91-1" text:style-name="plaatje">
            <text:p text:style-name="illustratie_id1-3-2-4-91-1-1"><draw:frame draw:style-name="illustratie_id1-3-2-4-91-1-1" text:anchor-type="paragraph" svg:width="153mm" svg:height="215.9320754716981mm"><draw:image xlink:href="Pictures/26i81ec3dfd-fcc5-4938-828f-f838ea881756.jpg" xlink:type="simple"/></draw:frame></text:p>
          </text:section></draw:text-box></draw:frame>
        </text:p>
          <text:p text:style-name="bezwaarschrift_al">Laadpaal ID 0394-11070: Forsythiastraat 72, 2165CH Lisserbroek</text:p>
          <text:p text:style-name="bezwaarschrift_al">Coordinaten: 4.574240327, 52.254555309</text:p>
          <text:p text:style-name="bezwaarschrift_al">
          <draw:frame><draw:text-box><text:section text:name="plaatje_id1-3-2-4-94-1" text:style-name="plaatje">
            <text:p text:style-name="illustratie_id1-3-2-4-94-1-1"><draw:frame draw:style-name="illustratie_id1-3-2-4-94-1-1" text:anchor-type="paragraph" svg:width="153mm" svg:height="215.16226415094337mm"><draw:image xlink:href="Pictures/27i7c772106-4408-4ac6-ad83-501270704c6c.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5-1-1" style:parent-style-name="Standard">
      <style:paragraph-properties style:line-spacing="0mm" style:text-autospace="none" ofo:line-height="0.001cm"/>
    </style:style>
    <style:style style:family="graphic" style:name="illustratie_id1-3-2-4-25-1-1" style:parent-style-name="Standard">
      <style:graphic-properties style:horizontal-pos="left" style:horizontal-rel="paragraph" style:vertical-pos="top" style:vertical-rel="paragraph" style:wrap="none" ofo:margin-right="3mm"/>
    </style:style>
    <style:style style:family="paragraph" style:name="illustratie_id1-3-2-4-28-1-1" style:parent-style-name="Standard">
      <style:paragraph-properties style:line-spacing="0mm" style:text-autospace="none" ofo:line-height="0.001cm"/>
    </style:style>
    <style:style style:family="graphic" style:name="illustratie_id1-3-2-4-28-1-1" style:parent-style-name="Standard">
      <style:graphic-properties style:horizontal-pos="left" style:horizontal-rel="paragraph" style:vertical-pos="top" style:vertical-rel="paragraph" style:wrap="none" ofo:margin-right="3mm"/>
    </style:style>
    <style:style style:family="paragraph" style:name="illustratie_id1-3-2-4-31-1-1" style:parent-style-name="Standard">
      <style:paragraph-properties style:line-spacing="0mm" style:text-autospace="none" ofo:line-height="0.001cm"/>
    </style:style>
    <style:style style:family="graphic" style:name="illustratie_id1-3-2-4-31-1-1" style:parent-style-name="Standard">
      <style:graphic-properties style:horizontal-pos="left" style:horizontal-rel="paragraph" style:vertical-pos="top" style:vertical-rel="paragraph" style:wrap="none" ofo:margin-right="3mm"/>
    </style:style>
    <style:style style:family="paragraph" style:name="illustratie_id1-3-2-4-34-1-1" style:parent-style-name="Standard">
      <style:paragraph-properties style:line-spacing="0mm" style:text-autospace="none" ofo:line-height="0.001cm"/>
    </style:style>
    <style:style style:family="graphic" style:name="illustratie_id1-3-2-4-34-1-1" style:parent-style-name="Standard">
      <style:graphic-properties style:horizontal-pos="left" style:horizontal-rel="paragraph" style:vertical-pos="top" style:vertical-rel="paragraph" style:wrap="none" ofo:margin-right="3mm"/>
    </style:style>
    <style:style style:family="paragraph" style:name="illustratie_id1-3-2-4-37-1-1" style:parent-style-name="Standard">
      <style:paragraph-properties style:line-spacing="0mm" style:text-autospace="none" ofo:line-height="0.001cm"/>
    </style:style>
    <style:style style:family="graphic" style:name="illustratie_id1-3-2-4-37-1-1" style:parent-style-name="Standard">
      <style:graphic-properties style:horizontal-pos="left" style:horizontal-rel="paragraph" style:vertical-pos="top" style:vertical-rel="paragraph" style:wrap="none" ofo:margin-right="3mm"/>
    </style:style>
    <style:style style:family="paragraph" style:name="illustratie_id1-3-2-4-40-1-1" style:parent-style-name="Standard">
      <style:paragraph-properties style:line-spacing="0mm" style:text-autospace="none" ofo:line-height="0.001cm"/>
    </style:style>
    <style:style style:family="graphic" style:name="illustratie_id1-3-2-4-40-1-1" style:parent-style-name="Standard">
      <style:graphic-properties style:horizontal-pos="left" style:horizontal-rel="paragraph" style:vertical-pos="top" style:vertical-rel="paragraph" style:wrap="none" ofo:margin-right="3mm"/>
    </style:style>
    <style:style style:family="paragraph" style:name="illustratie_id1-3-2-4-43-1-1" style:parent-style-name="Standard">
      <style:paragraph-properties style:line-spacing="0mm" style:text-autospace="none" ofo:line-height="0.001cm"/>
    </style:style>
    <style:style style:family="graphic" style:name="illustratie_id1-3-2-4-43-1-1" style:parent-style-name="Standard">
      <style:graphic-properties style:horizontal-pos="left" style:horizontal-rel="paragraph" style:vertical-pos="top" style:vertical-rel="paragraph" style:wrap="none" ofo:margin-right="3mm"/>
    </style:style>
    <style:style style:family="paragraph" style:name="illustratie_id1-3-2-4-46-1-1" style:parent-style-name="Standard">
      <style:paragraph-properties style:line-spacing="0mm" style:text-autospace="none" ofo:line-height="0.001cm"/>
    </style:style>
    <style:style style:family="graphic" style:name="illustratie_id1-3-2-4-46-1-1" style:parent-style-name="Standard">
      <style:graphic-properties style:horizontal-pos="left" style:horizontal-rel="paragraph" style:vertical-pos="top" style:vertical-rel="paragraph" style:wrap="none" ofo:margin-right="3mm"/>
    </style:style>
    <style:style style:family="paragraph" style:name="illustratie_id1-3-2-4-49-1-1" style:parent-style-name="Standard">
      <style:paragraph-properties style:line-spacing="0mm" style:text-autospace="none" ofo:line-height="0.001cm"/>
    </style:style>
    <style:style style:family="graphic" style:name="illustratie_id1-3-2-4-49-1-1" style:parent-style-name="Standard">
      <style:graphic-properties style:horizontal-pos="left" style:horizontal-rel="paragraph" style:vertical-pos="top" style:vertical-rel="paragraph" style:wrap="none" ofo:margin-right="3mm"/>
    </style:style>
    <style:style style:family="paragraph" style:name="illustratie_id1-3-2-4-52-1-1" style:parent-style-name="Standard">
      <style:paragraph-properties style:line-spacing="0mm" style:text-autospace="none" ofo:line-height="0.001cm"/>
    </style:style>
    <style:style style:family="graphic" style:name="illustratie_id1-3-2-4-52-1-1" style:parent-style-name="Standard">
      <style:graphic-properties style:horizontal-pos="left" style:horizontal-rel="paragraph" style:vertical-pos="top" style:vertical-rel="paragraph" style:wrap="none" ofo:margin-right="3mm"/>
    </style:style>
    <style:style style:family="paragraph" style:name="illustratie_id1-3-2-4-55-1-1" style:parent-style-name="Standard">
      <style:paragraph-properties style:line-spacing="0mm" style:text-autospace="none" ofo:line-height="0.001cm"/>
    </style:style>
    <style:style style:family="graphic" style:name="illustratie_id1-3-2-4-55-1-1" style:parent-style-name="Standard">
      <style:graphic-properties style:horizontal-pos="left" style:horizontal-rel="paragraph" style:vertical-pos="top" style:vertical-rel="paragraph" style:wrap="none" ofo:margin-right="3mm"/>
    </style:style>
    <style:style style:family="paragraph" style:name="illustratie_id1-3-2-4-58-1-1" style:parent-style-name="Standard">
      <style:paragraph-properties style:line-spacing="0mm" style:text-autospace="none" ofo:line-height="0.001cm"/>
    </style:style>
    <style:style style:family="graphic" style:name="illustratie_id1-3-2-4-58-1-1" style:parent-style-name="Standard">
      <style:graphic-properties style:horizontal-pos="left" style:horizontal-rel="paragraph" style:vertical-pos="top" style:vertical-rel="paragraph" style:wrap="none" ofo:margin-right="3mm"/>
    </style:style>
    <style:style style:family="paragraph" style:name="illustratie_id1-3-2-4-61-1-1" style:parent-style-name="Standard">
      <style:paragraph-properties style:line-spacing="0mm" style:text-autospace="none" ofo:line-height="0.001cm"/>
    </style:style>
    <style:style style:family="graphic" style:name="illustratie_id1-3-2-4-61-1-1" style:parent-style-name="Standard">
      <style:graphic-properties style:horizontal-pos="left" style:horizontal-rel="paragraph" style:vertical-pos="top" style:vertical-rel="paragraph" style:wrap="none" ofo:margin-right="3mm"/>
    </style:style>
    <style:style style:family="paragraph" style:name="illustratie_id1-3-2-4-64-1-1" style:parent-style-name="Standard">
      <style:paragraph-properties style:line-spacing="0mm" style:text-autospace="none" ofo:line-height="0.001cm"/>
    </style:style>
    <style:style style:family="graphic" style:name="illustratie_id1-3-2-4-64-1-1" style:parent-style-name="Standard">
      <style:graphic-properties style:horizontal-pos="left" style:horizontal-rel="paragraph" style:vertical-pos="top" style:vertical-rel="paragraph" style:wrap="none" ofo:margin-right="3mm"/>
    </style:style>
    <style:style style:family="paragraph" style:name="illustratie_id1-3-2-4-67-1-1" style:parent-style-name="Standard">
      <style:paragraph-properties style:line-spacing="0mm" style:text-autospace="none" ofo:line-height="0.001cm"/>
    </style:style>
    <style:style style:family="graphic" style:name="illustratie_id1-3-2-4-67-1-1" style:parent-style-name="Standard">
      <style:graphic-properties style:horizontal-pos="left" style:horizontal-rel="paragraph" style:vertical-pos="top" style:vertical-rel="paragraph" style:wrap="none" ofo:margin-right="3mm"/>
    </style:style>
    <style:style style:family="paragraph" style:name="illustratie_id1-3-2-4-70-1-1" style:parent-style-name="Standard">
      <style:paragraph-properties style:line-spacing="0mm" style:text-autospace="none" ofo:line-height="0.001cm"/>
    </style:style>
    <style:style style:family="graphic" style:name="illustratie_id1-3-2-4-70-1-1" style:parent-style-name="Standard">
      <style:graphic-properties style:horizontal-pos="left" style:horizontal-rel="paragraph" style:vertical-pos="top" style:vertical-rel="paragraph" style:wrap="none" ofo:margin-right="3mm"/>
    </style:style>
    <style:style style:family="paragraph" style:name="illustratie_id1-3-2-4-73-1-1" style:parent-style-name="Standard">
      <style:paragraph-properties style:line-spacing="0mm" style:text-autospace="none" ofo:line-height="0.001cm"/>
    </style:style>
    <style:style style:family="graphic" style:name="illustratie_id1-3-2-4-73-1-1" style:parent-style-name="Standard">
      <style:graphic-properties style:horizontal-pos="left" style:horizontal-rel="paragraph" style:vertical-pos="top" style:vertical-rel="paragraph" style:wrap="none" ofo:margin-right="3mm"/>
    </style:style>
    <style:style style:family="paragraph" style:name="illustratie_id1-3-2-4-76-1-1" style:parent-style-name="Standard">
      <style:paragraph-properties style:line-spacing="0mm" style:text-autospace="none" ofo:line-height="0.001cm"/>
    </style:style>
    <style:style style:family="graphic" style:name="illustratie_id1-3-2-4-76-1-1" style:parent-style-name="Standard">
      <style:graphic-properties style:horizontal-pos="left" style:horizontal-rel="paragraph" style:vertical-pos="top" style:vertical-rel="paragraph" style:wrap="none" ofo:margin-right="3mm"/>
    </style:style>
    <style:style style:family="paragraph" style:name="illustratie_id1-3-2-4-79-1-1" style:parent-style-name="Standard">
      <style:paragraph-properties style:line-spacing="0mm" style:text-autospace="none" ofo:line-height="0.001cm"/>
    </style:style>
    <style:style style:family="graphic" style:name="illustratie_id1-3-2-4-79-1-1" style:parent-style-name="Standard">
      <style:graphic-properties style:horizontal-pos="left" style:horizontal-rel="paragraph" style:vertical-pos="top" style:vertical-rel="paragraph" style:wrap="none" ofo:margin-right="3mm"/>
    </style:style>
    <style:style style:family="paragraph" style:name="illustratie_id1-3-2-4-82-1-1" style:parent-style-name="Standard">
      <style:paragraph-properties style:line-spacing="0mm" style:text-autospace="none" ofo:line-height="0.001cm"/>
    </style:style>
    <style:style style:family="graphic" style:name="illustratie_id1-3-2-4-82-1-1" style:parent-style-name="Standard">
      <style:graphic-properties style:horizontal-pos="left" style:horizontal-rel="paragraph" style:vertical-pos="top" style:vertical-rel="paragraph" style:wrap="none" ofo:margin-right="3mm"/>
    </style:style>
    <style:style style:family="paragraph" style:name="illustratie_id1-3-2-4-85-1-1" style:parent-style-name="Standard">
      <style:paragraph-properties style:line-spacing="0mm" style:text-autospace="none" ofo:line-height="0.001cm"/>
    </style:style>
    <style:style style:family="graphic" style:name="illustratie_id1-3-2-4-85-1-1" style:parent-style-name="Standard">
      <style:graphic-properties style:horizontal-pos="left" style:horizontal-rel="paragraph" style:vertical-pos="top" style:vertical-rel="paragraph" style:wrap="none" ofo:margin-right="3mm"/>
    </style:style>
    <style:style style:family="paragraph" style:name="illustratie_id1-3-2-4-88-1-1" style:parent-style-name="Standard">
      <style:paragraph-properties style:line-spacing="0mm" style:text-autospace="none" ofo:line-height="0.001cm"/>
    </style:style>
    <style:style style:family="graphic" style:name="illustratie_id1-3-2-4-88-1-1" style:parent-style-name="Standard">
      <style:graphic-properties style:horizontal-pos="left" style:horizontal-rel="paragraph" style:vertical-pos="top" style:vertical-rel="paragraph" style:wrap="none" ofo:margin-right="3mm"/>
    </style:style>
    <style:style style:family="paragraph" style:name="illustratie_id1-3-2-4-91-1-1" style:parent-style-name="Standard">
      <style:paragraph-properties style:line-spacing="0mm" style:text-autospace="none" ofo:line-height="0.001cm"/>
    </style:style>
    <style:style style:family="graphic" style:name="illustratie_id1-3-2-4-91-1-1" style:parent-style-name="Standard">
      <style:graphic-properties style:horizontal-pos="left" style:horizontal-rel="paragraph" style:vertical-pos="top" style:vertical-rel="paragraph" style:wrap="none" ofo:margin-right="3mm"/>
    </style:style>
    <style:style style:family="paragraph" style:name="illustratie_id1-3-2-4-94-1-1" style:parent-style-name="Standard">
      <style:paragraph-properties style:line-spacing="0mm" style:text-autospace="none" ofo:line-height="0.001cm"/>
    </style:style>
    <style:style style:family="graphic" style:name="illustratie_id1-3-2-4-9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9411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11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11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aanwijzen van 54 parkeerplaatsen uitsluitend bedoeld voor het opladen van elektrische voertuigen - op diverse locaties te Lisserbroek</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XS-26042007.2292</meta:user-defined>
    <meta:user-defined meta:name="OVERHEIDop.verkeersbordcode">E8c</meta:user-defined>
    <dc:language>nl</dc:language>
    <meta:user-defined meta:name="OVERHEIDop.locatietype/OVERHEIDop.gebiedsmarkering">Woonplaats</meta:user-defined>
    <meta:user-defined meta:name="DC.title">Verzamelverkeersbesluit voor het aanwijzen van 54 parkeerplaatsen uitsluitend bedoeld voor het opladen van elektrische voertuigen op diverse locaties te Lisserbroek</meta:user-defined>
    <meta:user-defined meta:name="DCTERMS.W3CDTF/DCTERMS.available">2026-06-19</meta:user-defined>
    <meta:user-defined meta:name="DCTERMS.W3CDTF/OVERHEIDop.jaargang">2026</meta:user-defined>
    <meta:user-defined meta:name="OVERHEIDop.publicationIssue">294116</meta:user-defined>
    <meta:user-defined meta:name="OVERHEIDop.GmbID/DC.identifier">gmb-2026-294116</meta:user-defined>
    <meta:user-defined meta:name="OVERHEIDop.versieInformatie"/>
  </office:meta>
</office:document-meta>
</file>