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5-1-1">
      <style:table-column-properties style:rel-column-width="92*"/>
    </style:style>
    <text:list-style style:name="id1-3-2-4-5-1-2-1-1-1">
      <text:list-level-style-bullet text:bullet-char="-" text:level="1">
        <style:list-level-properties text:min-label-width="10mm"/>
      </text:list-level-style-bullet>
    </text:list-style>
    <text:list-style style:name="id1-3-2-4-5-1-2-1-1-1-1">
      <text:list-level-style-bullet text:bullet-char="-" text:level="1">
        <style:list-level-properties text:min-label-width="10mm"/>
      </text:list-level-style-bullet>
    </text:list-style>
    <text:list-style style:name="id1-3-2-4-5-1-2-1-1-1-1-3">
      <text:list-level-style-bullet text:bullet-char="○" text:level="1">
        <style:list-level-properties text:min-label-width="10mm"/>
      </text:list-level-style-bullet>
    </text:list-style>
    <text:list-style style:name="id1-3-2-4-5-1-2-1-1-1-1-3-1">
      <text:list-level-style-bullet text:bullet-char="○" text:level="1">
        <style:list-level-properties text:min-label-width="10mm"/>
      </text:list-level-style-bullet>
    </text:list-style>
    <text:list-style style:name="id1-3-2-4-5-1-2-1-1-1-1-3-2">
      <text:list-level-style-bullet text:bullet-char="○" text:level="1">
        <style:list-level-properties text:min-label-width="10mm"/>
      </text:list-level-style-bullet>
    </text:list-style>
    <text:list-style style:name="id1-3-2-4-5-1-2-2-1-1">
      <text:list-level-style-bullet text:bullet-char="-" text:level="1">
        <style:list-level-properties text:min-label-width="10mm"/>
      </text:list-level-style-bullet>
    </text:list-style>
    <text:list-style style:name="id1-3-2-4-5-1-2-2-1-1-1">
      <text:list-level-style-bullet text:bullet-char="-" text:level="1">
        <style:list-level-properties text:min-label-width="10mm"/>
      </text:list-level-style-bullet>
    </text:list-style>
    <text:list-style style:name="id1-3-2-4-5-1-2-2-1-1-1-3">
      <text:list-level-style-bullet text:bullet-char="○" text:level="1">
        <style:list-level-properties text:min-label-width="10mm"/>
      </text:list-level-style-bullet>
    </text:list-style>
    <text:list-style style:name="id1-3-2-4-5-1-2-2-1-1-1-3-1">
      <text:list-level-style-bullet text:bullet-char="○" text:level="1">
        <style:list-level-properties text:min-label-width="10mm"/>
      </text:list-level-style-bullet>
    </text:list-style>
    <text:list-style style:name="id1-3-2-4-5-1-2-2-1-1-1-3-2">
      <text:list-level-style-bullet text:bullet-char="○" text:level="1">
        <style:list-level-properties text:min-label-width="10mm"/>
      </text:list-level-style-bullet>
    </text:list-style>
    <text:list-style style:name="id1-3-2-4-5-1-2-2-1-1-1-3-3">
      <text:list-level-style-bullet text:bullet-char="○" text:level="1">
        <style:list-level-properties text:min-label-width="10mm"/>
      </text:list-level-style-bullet>
    </text:list-style>
    <text:list-style style:name="id1-3-2-4-5-1-2-3-1-1">
      <text:list-level-style-bullet text:bullet-char="-" text:level="1">
        <style:list-level-properties text:min-label-width="10mm"/>
      </text:list-level-style-bullet>
    </text:list-style>
    <text:list-style style:name="id1-3-2-4-5-1-2-3-1-1-1">
      <text:list-level-style-bullet text:bullet-char="-" text:level="1">
        <style:list-level-properties text:min-label-width="10mm"/>
      </text:list-level-style-bullet>
    </text:list-style>
    <text:list-style style:name="id1-3-2-4-5-1-2-3-1-1-1-3">
      <text:list-level-style-bullet text:bullet-char="○" text:level="1">
        <style:list-level-properties text:min-label-width="10mm"/>
      </text:list-level-style-bullet>
    </text:list-style>
    <text:list-style style:name="id1-3-2-4-5-1-2-3-1-1-1-3-1">
      <text:list-level-style-bullet text:bullet-char="○" text:level="1">
        <style:list-level-properties text:min-label-width="10mm"/>
      </text:list-level-style-bullet>
    </text:list-style>
    <text:list-style style:name="id1-3-2-4-5-1-2-3-1-1-1-3-2">
      <text:list-level-style-bullet text:bullet-char="○" text:level="1">
        <style:list-level-properties text:min-label-width="10mm"/>
      </text:list-level-style-bullet>
    </text:list-style>
    <text:list-style style:name="id1-3-2-4-5-1-2-3-1-1-1-3-3">
      <text:list-level-style-bullet text:bullet-char="○" text:level="1">
        <style:list-level-properties text:min-label-width="10mm"/>
      </text:list-level-style-bullet>
    </text:list-style>
    <text:list-style style:name="id1-3-2-4-5-1-2-3-1-1-1-3-4">
      <text:list-level-style-bullet text:bullet-char="○" text:level="1">
        <style:list-level-properties text:min-label-width="10mm"/>
      </text:list-level-style-bullet>
    </text:list-style>
    <text:list-style style:name="id1-3-2-4-5-1-2-4-1-1">
      <text:list-level-style-bullet text:bullet-char="-" text:level="1">
        <style:list-level-properties text:min-label-width="10mm"/>
      </text:list-level-style-bullet>
    </text:list-style>
    <text:list-style style:name="id1-3-2-4-5-1-2-4-1-1-1">
      <text:list-level-style-bullet text:bullet-char="-" text:level="1">
        <style:list-level-properties text:min-label-width="10mm"/>
      </text:list-level-style-bullet>
    </text:list-style>
    <text:list-style style:name="id1-3-2-4-5-1-2-4-1-1-1-3">
      <text:list-level-style-bullet text:bullet-char="○" text:level="1">
        <style:list-level-properties text:min-label-width="10mm"/>
      </text:list-level-style-bullet>
    </text:list-style>
    <text:list-style style:name="id1-3-2-4-5-1-2-4-1-1-1-3-1">
      <text:list-level-style-bullet text:bullet-char="○" text:level="1">
        <style:list-level-properties text:min-label-width="10mm"/>
      </text:list-level-style-bullet>
    </text:list-style>
    <text:list-style style:name="id1-3-2-4-5-1-2-4-1-1-1-3-2">
      <text:list-level-style-bullet text:bullet-char="○" text:level="1">
        <style:list-level-properties text:min-label-width="10mm"/>
      </text:list-level-style-bullet>
    </text:list-style>
    <text:list-style style:name="id1-3-2-4-5-1-2-5-1-1">
      <text:list-level-style-bullet text:bullet-char="-" text:level="1">
        <style:list-level-properties text:min-label-width="10mm"/>
      </text:list-level-style-bullet>
    </text:list-style>
    <text:list-style style:name="id1-3-2-4-5-1-2-5-1-1-1">
      <text:list-level-style-bullet text:bullet-char="-" text:level="1">
        <style:list-level-properties text:min-label-width="10mm"/>
      </text:list-level-style-bullet>
    </text:list-style>
    <text:list-style style:name="id1-3-2-4-5-1-2-5-1-1-1-3">
      <text:list-level-style-bullet text:bullet-char="○" text:level="1">
        <style:list-level-properties text:min-label-width="10mm"/>
      </text:list-level-style-bullet>
    </text:list-style>
    <text:list-style style:name="id1-3-2-4-5-1-2-5-1-1-1-3-1">
      <text:list-level-style-bullet text:bullet-char="○" text:level="1">
        <style:list-level-properties text:min-label-width="10mm"/>
      </text:list-level-style-bullet>
    </text:list-style>
    <text:list-style style:name="id1-3-2-4-5-1-2-5-1-1-1-3-2">
      <text:list-level-style-bullet text:bullet-char="○" text:level="1">
        <style:list-level-properties text:min-label-width="10mm"/>
      </text:list-level-style-bullet>
    </text:list-style>
  </office:automatic-styles>
  <office:body>
    <office:text>
      <text:p text:style-name="new_page_staatscourant"/>
      <text:p text:style-name="single-kop-titel">Beleidsregels vaststelling van de rentepercentages die horen bij de Nadere regels energietransitieleningen voor kleine bedrijven en organisaties gemeente Rotterdam 2020 </text:p>
      <text:section text:name="regeling_id1-3-2" text:style-name="regeling">
        <text:section text:name="aanhef_id1-3-2-1" text:style-name="aanhef">
          <text:section text:name="preambule_id1-3-2-1-1" text:style-name="preambule">
            <text:p text:style-name="al">De directeur Economie en Duurzaamheid van gemeente Rotterdam,</text:p>
            <text:p text:style-name="al"/>
            <text:p text:style-name="al">gelet op artikel 4:81, eerste lid, van de Algemene wet bestuursrecht en artikel 6a Nadere regels energietransitieleningen voor kleine bedrijven en organisaties gemeente Rotterdam 2020</text:p>
            <text:p text:style-name="al"/>
            <text:p text:style-name="al">overwegende, dat het wenselijk is om beleidsregels vast te stellen voor de periodieke vaststelling van de rentepercentages, bedoeld in artikel 6a van de Nadere regels energietransitieleningen voor kleine bedrijven en organisaties gemeente Rotterdam 2020;</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beleidsregels wordt verstaan onder:</text:p>
            <text:list text:style-name="id1-3-2-2-1-3">
              <text:list-item text:style-override="id1-3-2-2-1-3-1">
                <text:number>-</text:number>
                <text:p text:style-name="al">
                <text:span text:style-name="nadrukcur">energiegemeenschap</text:span>: energiegemeenschap bedoeld in artikel 1 van de Nadere regels energietransitieleningen voor kleine bedrijven en organisaties gemeente Rotterdam 2020; </text:p>
              </text:list-item>
              <text:list-item text:style-override="id1-3-2-2-1-3-2">
                <text:number>-</text:number>
                <text:p text:style-name="al">
                <text:span text:style-name="nadrukcur">energietransitielening</text:span>: energietransitielening bedoeld in artikel van de Nadere regels energietransitieleningen voor kleine bedrijven en organisaties gemeente Rotterdam 2020;</text:p>
              </text:list-item>
              <text:list-item text:style-override="id1-3-2-2-1-3-3">
                <text:number>-</text:number>
                <text:p text:style-name="al">
                <text:span text:style-name="nadrukcur">NHG</text:span>: Nationale Hypotheek Garantie, statutair bekend als Stichting Waarborgfonds Eigen Huis;</text:p>
              </text:list-item>
              <text:list-item text:style-override="id1-3-2-2-1-3-4">
                <text:number>-</text:number>
                <text:p text:style-name="al">
                <text:span text:style-name="nadrukcur">OHV</text:span>: Oolders, Heijning &amp; Voogelaar B.V.</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beleidsregels zijn uitsluitend van toepassing op de vaststelling van de rentepercentages die horen bij de Nadere regels energietransitieleningen voor kleine bedrijven en organisaties gemeente Rotterdam 2020.</text:p>
          </text:section>
          <text:section text:name="artikel_id1-3-2-2-3" text:style-name="artikel">
            <text:p text:style-name="artikel_kop_titel"><text:span text:style-name="artikel_kop_label">Artikel</text:span> <text:span text:style-name="artikel_kop_nr">3</text:span> Rentebepaling</text:p>
            <text:list text:style-name="id1-3-2-2-3-2">
              <text:list-item text:style-override="id1-3-2-2-3-2">
                <text:number>1.</text:number>
                <text:p text:style-name="al">De rente wordt minimaal elke zes maanden vastgelegd door het college volgens de methode in de bijlage.</text:p>
              </text:list-item>
              <text:list-item text:style-override="id1-3-2-2-3-3">
                <text:number>2.</text:number>
                <text:p text:style-name="al">Het rentepercentage dat geldt op het moment van toewijzing van de lening aanvraag wordt daartoe gebruikt. </text:p>
              </text:list-item>
              <text:list-item text:style-override="id1-3-2-2-3-4">
                <text:number>3.</text:number>
                <text:p text:style-name="al">De rentestanden worden gepubliceerd op de website van SVn.</text:p>
              </text:list-item>
            </text:list>
          </text:section>
          <text:section text:name="artikel_id1-3-2-2-4" text:style-name="artikel">
            <text:p text:style-name="artikel_kop_titel"><text:span text:style-name="artikel_kop_label">Artikel</text:span> <text:span text:style-name="artikel_kop_nr">4</text:span> Inwerkingtreding</text:p>
            <text:p text:style-name="al">Deze beleidsregels treden in werking met ingang van 1 juli 2026.</text:p>
          </text:section>
          <text:section text:name="artikel_id1-3-2-2-5" text:style-name="artikel">
            <text:p text:style-name="artikel_kop_titel"><text:span text:style-name="artikel_kop_label">Artikel</text:span> <text:span text:style-name="artikel_kop_nr">5</text:span> Citeertitel</text:p>
            <text:p text:style-name="al">Deze beleidsregels worden aangehaald als: Beleidsregels vaststelling van de rentepercentages van de Nadere regels energietransitieleningen voor kleine bedrijven en organisaties gemeente Rotterdam 2020. </text:p>
          </text:section>
        </text:section>
        <text:section text:name="regeling-sluiting_id1-3-2-3" text:style-name="regeling-sluiting">
          <text:section text:name="ondertekening_id1-3-2-3-1">
            <text:p><text:span text:style-name="functie">Namens het college van burgemeester en wethouders,</text:span></text:p>
          </text:section>
          <text:section text:name="ondertekening_id1-3-2-3-2">
            <text:p><text:span text:style-name="functie"/></text:p>
            <text:p><text:span text:style-name="functie">M. van Asten</text:span></text:p>
          </text:section>
          <text:section text:name="ondertekening_id1-3-2-3-3">
            <text:p><text:span text:style-name="functie"/></text:p>
            <text:p><text:span text:style-name="functie">Directeur Economie en Duurzaamheid</text:span></text:p>
          </text:section>
          <text:section text:name="ondertekening_id1-3-2-3-4">
            <text:p><text:span text:style-name="functie"/></text:p>
            <text:p><text:span text:style-name="functie">Vastgesteld op: 15 juni 2026</text:span></text:p>
          </text:section>
        </text:section>
        <text:section text:name="bijlage_id1-3-2-4" text:style-name="bijlage">
          <text:p text:style-name="bijlage_top"/>
          <text:p text:style-name="hoofdstuk_kop"><text:span text:style-name="label"> Bijlage</text:span> Berekeningswijze periodieke vaststelling van de rentepercentages als bedoeld in artikel 3 van de Beleidsregels vaststelling van de rentepercentages ter uitvoering van de Nadere regels energietransitieleningen voor kleine bedrijven en organisaties gemeente Rotterdam 2020</text:p>
          <text:p text:style-name="al"/>
          <text:p text:style-name="al">Voor de aanvragen worden de nieuwe, actuele rentetarieven bepaald volgens de volgende uitgangspunten, werkwijze en formules, op basis van inleenrenten van de betreffende week:</text:p>
          <text:p text:style-name="al"/>
          <text:section text:name="table_id1-3-2-4-5" text:style-name="table">
            <text:p text:style-name="table_top"/>
            <table:table table:style-name="tgroup">
              <table:table-column table:style-name="id1-3-2-4-5-1-1"/>
              <table:table-row table:style-name="row">
                <table:table-cell table:style-name="cell_frame_all" table:number-rows-spanned="1" table:number-columns-spanned="1">
                  <text:list text:style-name="id1-3-2-4-5-1-2-1-1-1">
                    <text:list-item text:style-override="id1-3-2-4-5-1-2-1-1-1-1">
                      <text:number>-</text:number>
                      <text:p text:style-name="table_al">Lening aan kleine VvE, zijnde een VvE t/m 7 appartementen, met NHG:</text:p>
                      <text:list text:style-name="id1-3-2-4-5-1-2-1-1-1-1-3">
                        <text:list-item text:style-override="id1-3-2-4-5-1-2-1-1-1-1-3-1">
                          <text:number>○</text:number>
                          <text:p text:style-name="table_al">Looptijd 10 jaar: inleenrente OHV Looptijd 15 jaar: inleenrente OHV </text:p>
                        </text:list-item>
                        <text:list-item text:style-override="id1-3-2-4-5-1-2-1-1-1-1-3-2">
                          <text:number>○</text:number>
                          <text:p text:style-name="table_al">Looptijd 20 jaar: inleenrente OHV </text:p>
                        </text:list-item>
                      </text:list>
                    </text:list-item>
                  </text:list>
                </table:table-cell>
              </table:table-row>
              <table:table-row table:style-name="row">
                <table:table-cell table:style-name="cell_frame_all" table:number-rows-spanned="1" table:number-columns-spanned="1">
                  <text:list text:style-name="id1-3-2-4-5-1-2-2-1-1">
                    <text:list-item text:style-override="id1-3-2-4-5-1-2-2-1-1-1">
                      <text:number>-</text:number>
                      <text:p text:style-name="table_al">Lening aan kleine VvE, zijnde een VvE t/m 7 appartementen, zonder NHG:</text:p>
                      <text:list text:style-name="id1-3-2-4-5-1-2-2-1-1-1-3">
                        <text:list-item text:style-override="id1-3-2-4-5-1-2-2-1-1-1-3-1">
                          <text:number>○</text:number>
                          <text:p text:style-name="table_al">Looptijd 10 jaar: inleenrente OHV + 40 basispunten </text:p>
                        </text:list-item>
                        <text:list-item text:style-override="id1-3-2-4-5-1-2-2-1-1-1-3-2">
                          <text:number>○</text:number>
                          <text:p text:style-name="table_al">Looptijd 15 jaar: inleenrente OHV (+ 50 basispunten </text:p>
                        </text:list-item>
                        <text:list-item text:style-override="id1-3-2-4-5-1-2-2-1-1-1-3-3">
                          <text:number>○</text:number>
                          <text:p text:style-name="table_al">Looptijd 20 jaar: inleenrente OHV + 60 basispunten </text:p>
                        </text:list-item>
                      </text:list>
                    </text:list-item>
                  </text:list>
                </table:table-cell>
              </table:table-row>
              <table:table-row table:style-name="row">
                <table:table-cell table:style-name="cell_frame_all" table:number-rows-spanned="1" table:number-columns-spanned="1">
                  <text:list text:style-name="id1-3-2-4-5-1-2-3-1-1">
                    <text:list-item text:style-override="id1-3-2-4-5-1-2-3-1-1-1">
                      <text:number>-</text:number>
                      <text:p text:style-name="table_al">Lening aan VVE Rotterdam voor grote VvE’s, zijnde een VvE vanaf 8 eenheden:</text:p>
                      <text:list text:style-name="id1-3-2-4-5-1-2-3-1-1-1-3">
                        <text:list-item text:style-override="id1-3-2-4-5-1-2-3-1-1-1-3-1">
                          <text:number>○</text:number>
                          <text:p text:style-name="table_al">Looptijd 10 jaar: inleenrente OHV + 10 basispunten </text:p>
                        </text:list-item>
                        <text:list-item text:style-override="id1-3-2-4-5-1-2-3-1-1-1-3-2">
                          <text:number>○</text:number>
                          <text:p text:style-name="table_al">Looptijd 15 jaar: inleenrente OHV + 20 basispunten</text:p>
                        </text:list-item>
                        <text:list-item text:style-override="id1-3-2-4-5-1-2-3-1-1-1-3-3">
                          <text:number>○</text:number>
                          <text:p text:style-name="table_al">Looptijd 20 jaar: inleenrente OHV + 30 basispunten </text:p>
                        </text:list-item>
                        <text:list-item text:style-override="id1-3-2-4-5-1-2-3-1-1-1-3-4">
                          <text:number>○</text:number>
                          <text:p text:style-name="table_al">Looptijd 30 jaar: inleenrente OHV + 40 basispunten </text:p>
                        </text:list-item>
                      </text:list>
                    </text:list-item>
                  </text:list>
                </table:table-cell>
              </table:table-row>
              <table:table-row table:style-name="row">
                <table:table-cell table:style-name="cell_frame_all" table:number-rows-spanned="1" table:number-columns-spanned="1">
                  <text:list text:style-name="id1-3-2-4-5-1-2-4-1-1">
                    <text:list-item text:style-override="id1-3-2-4-5-1-2-4-1-1-1">
                      <text:number>-</text:number>
                      <text:p text:style-name="table_al">Lening aan energiegemeenschap</text:p>
                      <text:list text:style-name="id1-3-2-4-5-1-2-4-1-1-1-3">
                        <text:list-item text:style-override="id1-3-2-4-5-1-2-4-1-1-1-3-1">
                          <text:number>○</text:number>
                          <text:p text:style-name="table_al">Looptijd 10 jaar: inleenrente OHV + 90 basispunten </text:p>
                        </text:list-item>
                        <text:list-item text:style-override="id1-3-2-4-5-1-2-4-1-1-1-3-2">
                          <text:number>○</text:number>
                          <text:p text:style-name="table_al">Looptijd 15 jaar: inleenrente OHV + 110 basispunten </text:p>
                        </text:list-item>
                      </text:list>
                    </text:list-item>
                  </text:list>
                </table:table-cell>
              </table:table-row>
              <table:table-row table:style-name="row">
                <table:table-cell table:style-name="cell_frame_all" table:number-rows-spanned="1" table:number-columns-spanned="1">
                  <text:list text:style-name="id1-3-2-4-5-1-2-5-1-1">
                    <text:list-item text:style-override="id1-3-2-4-5-1-2-5-1-1-1">
                      <text:number>-</text:number>
                      <text:p text:style-name="table_al">Lening aan bedrijven, zijnde kleine verbruikers en maatschappelijke organisaties niet zijnde energiegemeenschap of VVE</text:p>
                      <text:list text:style-name="id1-3-2-4-5-1-2-5-1-1-1-3">
                        <text:list-item text:style-override="id1-3-2-4-5-1-2-5-1-1-1-3-1">
                          <text:number>○</text:number>
                          <text:p text:style-name="table_al">Looptijd 10 jaar: inleenrente OHV + 90 basispunten </text:p>
                        </text:list-item>
                        <text:list-item text:style-override="id1-3-2-4-5-1-2-5-1-1-1-3-2">
                          <text:number>○</text:number>
                          <text:p text:style-name="table_al">Looptijd 15 jaar: inleenrente OHV + 110 basispunten</text:p>
                        </text:list-item>
                      </text:list>
                    </text:list-item>
                  </text:list>
                </table:table-cell>
              </table:table-row>
            </table:table>
            <text:p text:style-name="table_bottom"/>
          </text:section>
          <text:p text:style-name="al"/>
          <text:p text:style-name="al">Het college volgt voor de rentestanden door benchmarking zoveel mogelijk landelijke tarieven zoals het indicatieve inleentarief voor gemeenten en het Nationaal Warmtefonds. </text:p>
          <text:p text:style-name="al">Als benchmark voor de inleenrente van de gemeente sluit het college aan bij de indicatieve rentetarieven voor de publieke sector die dagelijks door geldmakelaar OHV worden gepubliceerd. </text:p>
          <text:p text:style-name="al">Primair wordt uitgegaan van deze indicatieve tarieven, vermeerderd met een vastgestelde opslag op grond van basispunten. Als de rentetarieven van o.a. het Nationaal Warmtefonds afwijken van deze berekening, kan er een aanpassing op deze benchmark worden gehanteerd. Al naar gelang deze benchmarks hoger of lager zijn, wordt zoveel als mogelijk hetzelfde niveau gehanteerd of lager. </text:p>
          <text:p text:style-name="al"/>
          <text:p text:style-name="al">In het jaarlijkse rentepercentage worden ook de beheerkosten van SVn meegenomen. </text:p>
          <text:p text:style-name="al"/>
          <text:p text:style-name="al">De definitie van basispunt is: 1 basispunt = 0,01%-punt.</text:p>
          <text:p text:style-name="al"/>
        </text:section>
        <text:section text:name="nota-toelichting_id1-3-2-5" text:style-name="nota-toelichting">
          <text:p text:style-name="kop_level0"><text:span text:style-name="label">Toelichting</text:span>  op de Beleidsregels vaststelling van de rentepercentages die horen bij de Nadere regels energietransitieleningen voor kleine bedrijven en organisaties gemeente Rotterdam 2020</text:p>
          <text:p text:style-name="al">
          <text:span text:style-name="nadrukvet">
            <text:span text:style-name="nadrukcur">Algemeen deel</text:span>
          </text:span>
        </text:p>
          <text:p text:style-name="al">Deze beleidsregel geeft aan op welke wijze de rentebepaling zoals genoemd in artikel 6a van de Nadere regels energietransitieleningen voor kleine bedrijven en organisaties gemeente Rotterdam 2020 wordt uitgevoerd. De rentepercentages van de verschillende energietransitieleningen worden bepaald volgens een vaste werkwijze en ondersteunt daarmee een transparante uitvoering van de nadere regels. </text:p>
          <text:p text:style-name="al"/>
          <text:p text:style-name="al">Hierdoor kunnen zoveel mogelijk de meest actuele rentetarieven uit de benchmarks worden gevolgd, waardoor de kans op afwijkingen zo min mogelijk is. </text:p>
          <text:p text:style-name="al"/>
          <text:p text:style-name="al">Dit gemeenteblad ligt ook ter inzage bij het Concern Informatiecentrum Rotterdam (CIC): 010-267 2514 of bir@rotterdam.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93938</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938</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938</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Rotterdam</meta:user-defined>
    <meta:user-defined meta:name="OVERHEID.Informatietype/DC.type">officiële publicatie</meta:user-defined>
    <meta:user-defined meta:name="OVERHEIDop.Rubriek/DC.type">beleidsregel</meta:user-defined>
    <meta:user-defined meta:name="OVERHEID.Gemeente/DCTERMS.publisher">Rotterdam</meta:user-defined>
    <meta:user-defined meta:name="OVERHEID.Gemeente/OVERHEID.authority">Rotterdam</meta:user-defined>
    <meta:user-defined meta:name="OVERHEID.TaxonomieBeleidsagendaDecentraal/OVERHEID.category">Economie | Organisatie en beleid</meta:user-defined>
    <meta:user-defined meta:name="OVERHEID.TaxonomieBeleidsagendaDecentraal/OVERHEID.category">Natuur en milieu | Organisatie en beleid</meta:user-defined>
    <meta:user-defined meta:name="OVERHEID.TaxonomieBeleidsagendaDecentraal/OVERHEID.category">Financiën | Organisatie en beleid</meta:user-defined>
    <meta:user-defined meta:name="DC.source">artikel 4:81, eerste lid, van de Algemene wet bestuursrecht]|[1.0:c:BWBR0005537&amp;artikel=4%3A81&amp;lid=1&amp;g=2026-01-01</meta:user-defined>
    <meta:user-defined meta:name="DC.source">artikel 6a van de Nadere regels energietransitieleningen voor kleine bedrijven en organisaties gemeente Rotterdam 2020]|[https://lokaleregelgeving.overheid.nl/CVDR656276/7?titel=Nadere+regels+energietransitieleningen+voor+kleine+bedrijven+en+organisaties+gemeente+Rotterdam+2020&amp;datumop=17-6-2026#artikel_6a</meta:user-defined>
    <meta:user-defined meta:name="OVERHEIDop.referentienummer">2026, nummer 109</meta:user-defined>
    <meta:user-defined meta:name="DCTERMS.alternative">Beleidsregels vaststelling van de rentepercentages van de Nadere regels energietransitieleningen voor kleine bedrijven en organisaties gemeente Rotterdam 2020</meta:user-defined>
    <dc:language>nl</dc:language>
    <meta:user-defined meta:name="OVERHEIDop.locatietype/OVERHEIDop.gebiedsmarkering">Gemeente</meta:user-defined>
    <meta:user-defined meta:name="DC.title">Beleidsregels vaststelling van de rentepercentages die horen bij de Nadere regels energietransitieleningen voor kleine bedrijven en organisaties gemeente Rotterdam 2020</meta:user-defined>
    <meta:user-defined meta:name="DCTERMS.W3CDTF/DCTERMS.available">2026-06-23</meta:user-defined>
    <meta:user-defined meta:name="DCTERMS.W3CDTF/OVERHEIDop.jaargang">2026</meta:user-defined>
    <meta:user-defined meta:name="OVERHEIDop.publicationIssue">293938</meta:user-defined>
    <meta:user-defined meta:name="OVERHEIDop.betreftRegeling">CVDR763164_1</meta:user-defined>
    <meta:user-defined meta:name="xs:date/OVERHEIDop.startdatum">2026-07-01</meta:user-defined>
    <meta:user-defined meta:name="OVERHEIDop.GmbID/DC.identifier">gmb-2026-293938</meta:user-defined>
    <meta:user-defined meta:name="OVERHEIDop.versieInformatie"/>
  </office:meta>
</office:document-meta>
</file>