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bouwkundig versterken en verduurzamen van meerdere woningen, aan de Koopmanslaan 1-3-5-7-9-11, 9939PG ,Tjuchem, Z2026-00095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Koopmanslaan 1-3-5-7-9-11, 9939PG ,Tjuchem, bouwkundig versterken van meerdere woningen.</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technische bouwactiviteit</text:p>
              </text:list-item>
            </text:list>
            <text:p text:style-name="common-al">De aanvraag is geregistreerd onder kenmerk Z2026-000951</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juli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293251</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251</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251</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951</meta:user-defined>
    <meta:user-defined meta:name="DCTERMS.abstract">Betreft:  Besluit op locatie Koopmanslaan 1-3-5-7-9-11, 9939PG ,Tjuchem</meta:user-defined>
    <dc:language>nl</dc:language>
    <meta:user-defined meta:name="OVERHEIDop.locatietype/OVERHEIDop.gebiedsmarkering">Vlak</meta:user-defined>
    <meta:user-defined meta:name="DC.title">verlenen Omgevingsvergunning,  bouwkundig versterken en verduurzamen van meerdere woningen, aan de Koopmanslaan 1-3-5-7-9-11, 9939PG ,Tjuchem, Z2026-000951</meta:user-defined>
    <meta:user-defined meta:name="DCTERMS.W3CDTF/DCTERMS.available">2026-06-19</meta:user-defined>
    <meta:user-defined meta:name="DCTERMS.W3CDTF/OVERHEIDop.jaargang">2026</meta:user-defined>
    <meta:user-defined meta:name="OVERHEIDop.publicationIssue">293251</meta:user-defined>
    <meta:user-defined meta:name="OVERHEIDop.GmbID/DC.identifier">gmb-2026-293251</meta:user-defined>
    <meta:user-defined meta:name="OVERHEIDop.versieInformatie"/>
  </office:meta>
</office:document-meta>
</file>