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realiseren van een kleinschalige dagbestedingslocatie - N.C.B.-laan 18 A, 5462GD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juni 2026 besloten om een aangevraagde omgevingsvergunning voor het adres N.C.B.-laan 18 A, 5462GD Veghel te verlenen. </text:p>
            <text:p text:style-name="common-al">
            <text:span text:style-name="nadrukvet"> Gegevens aanvraag</text:span>
          </text:p>
            <text:p text:style-name="common-al"> Omschrijving: realiseren van een kleinschalige dagbestedingslocatie</text:p>
            <text:p text:style-name="common-al"> Locatie: N.C.B.-laan 18 A, 5462GD Veghel</text:p>
            <text:p text:style-name="common-al"> Zaaknummer: OW-2026-1772</text:p>
            <text:p text:style-name="common-al">Verzenddatum van het besluit: 17-06-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77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323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23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23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772</meta:user-defined>
    <meta:user-defined meta:name="DCTERMS.abstract">Gemeente Meierijstad - te verlenen - omgevingsvergunning - realiseren van een kleinschalige dagbestedingslocatie - N.C.B.-laan 18 A, 5462GD Veghel</meta:user-defined>
    <dc:language>nl</dc:language>
    <meta:user-defined meta:name="OVERHEIDop.locatietype/OVERHEIDop.gebiedsmarkering">Adres</meta:user-defined>
    <meta:user-defined meta:name="DC.title">Gemeente Meierijstad - te verlenen - omgevingsvergunning - realiseren van een kleinschalige dagbestedingslocatie - N.C.B.-laan 18 A, 5462GD Veghel</meta:user-defined>
    <meta:user-defined meta:name="DCTERMS.W3CDTF/DCTERMS.available">2026-06-19</meta:user-defined>
    <meta:user-defined meta:name="DCTERMS.W3CDTF/OVERHEIDop.jaargang">2026</meta:user-defined>
    <meta:user-defined meta:name="OVERHEIDop.publicationIssue">293236</meta:user-defined>
    <meta:user-defined meta:name="OVERHEIDop.GmbID/DC.identifier">gmb-2026-293236</meta:user-defined>
    <meta:user-defined meta:name="OVERHEIDop.versieInformatie"/>
  </office:meta>
</office:document-meta>
</file>