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Subsidieregeling isolatie koopwoningen gemeente Montfoort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Subsidieregeling isolatie koopwoningen gemeente Montfoort 2025´, welke in de openbare collegevergadering van 9 september 2024 is vastgesteld, wordt tegelijkertijd met de inwerkingtreding van de ‘Subsidieregeling isolatie koopwoningen gemeente Montfoort 2026’. ingetrokken.</text:p>
            <text:p text:style-name="al"/>
            <text:p text:style-name="al">Aldus vastgesteld in de openbare collegevergadering van 2 juni 2026. </text:p>
            <text:p text:style-name="al"/>
            <text:p text:style-name="al">
            <text:span text:style-name="nadrukcur">De secretaris, M.H.van der Veer</text:span>
          </text:p>
            <text:p text:style-name="al"/>
            <text:p text:style-name="al">
            <text:span text:style-name="nadrukcur">De waarnemend burgemeester, A. Treep</text:span>
         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292900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900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900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OVERHEIDop.referentienummer">617670</meta:user-defined>
    <meta:user-defined meta:name="DCTERMS.alternative">Intrekking Subsidieregeling isolatie koopwoningen gemeente Montfoort 2025</meta:user-defined>
    <dc:language>nl</dc:language>
    <meta:user-defined meta:name="OVERHEIDop.locatietype/OVERHEIDop.gebiedsmarkering">Gemeente</meta:user-defined>
    <meta:user-defined meta:name="DC.title">Intrekking Subsidieregeling isolatie koopwoningen gemeente Montfoort 2025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900</meta:user-defined>
    <meta:user-defined meta:name="OVERHEIDop.betreftRegeling">CVDR744162_1</meta:user-defined>
    <meta:user-defined meta:name="OVERHEIDop.GmbID/DC.identifier">gmb-2026-292900</meta:user-defined>
    <meta:user-defined meta:name="OVERHEIDop.versieInformatie"/>
  </office:meta>
</office:document-meta>
</file>