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Kofferbakverkoop tijdens beleef koren op het plein, Mgr. Zwijsenplein te Kerkdri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Mgr. Zwijsenplein, 5331 BG Kerkdriel.</text:p>
            <text:p text:style-name="common-al">Datum: 28 juni 2026.</text:p>
            <text:p text:style-name="common-al">Activiteiten: Kofferbakverkoop tijdens beleef koren op het plein.</text:p>
            <text:p text:style-name="common-al">Verzonden naar aanvrager op: 17 juni 2026.</text:p>
            <text:p text:style-name="common-al">Kenmerk gemeente: 1581411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29280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80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80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8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Verleende evenementenvergunning: Kofferbakverkoop tijdens beleef koren op het plein, Mgr. Zwijsenplein te Kerkdriel.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807</meta:user-defined>
    <meta:user-defined meta:name="OVERHEIDop.GmbID/DC.identifier">gmb-2026-292807</meta:user-defined>
    <meta:user-defined meta:name="OVERHEIDop.versieInformatie"/>
  </office:meta>
</office:document-meta>
</file>