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Elemert 18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DD) Elemert 18 in Den Burg: zaaknummer 3773193 Het wijzigen van de gevel en het plaatsen van een trap en hek om een bordes (ontvangen 7 juni 2026) Bouwactiviteit en omgevingsplanactiviteit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2795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795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795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1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73193</meta:user-defined>
    <dc:language>nl</dc:language>
    <meta:user-defined meta:name="OVERHEIDop.locatietype/OVERHEIDop.gebiedsmarkering">Adres</meta:user-defined>
    <meta:user-defined meta:name="DC.title">Omgevingsvergunning Aangevraagd - Elemert 18 in Den Burg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2795</meta:user-defined>
    <meta:user-defined meta:name="OVERHEIDop.GmbID/DC.identifier">gmb-2026-292795</meta:user-defined>
    <meta:user-defined meta:name="OVERHEIDop.versieInformatie"/>
  </office:meta>
</office:document-meta>
</file>