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Heemskerckstraat 43 in Oudeschi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2 AA) Heemskerckstraat 43 in Oudeschild: zaaknummer 3773739 Nieuwbouw van een woning (ontvangen 8 juni 2026) Omgevingsplanactiviteit. </text:p>
            <text:p text:style-name="last-al"> 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2497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49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249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1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73739</meta:user-defined>
    <dc:language>nl</dc:language>
    <meta:user-defined meta:name="OVERHEIDop.locatietype/OVERHEIDop.gebiedsmarkering">Punt</meta:user-defined>
    <meta:user-defined meta:name="DC.title">Omgevingsvergunning Aangevraagd - Heemskerckstraat 43 in Oudeschild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2497</meta:user-defined>
    <meta:user-defined meta:name="OVERHEIDop.GmbID/DC.identifier">gmb-2026-292497</meta:user-defined>
    <meta:user-defined meta:name="OVERHEIDop.versieInformatie"/>
  </office:meta>
</office:document-meta>
</file>