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omgevingsvergunning - Gedempte Gracht 24, 1506 CG Zaandam - Legalisatie dakopbouw en gevelwijzig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geweigerd:</text:p>
            <text:p text:style-name="common-al">
            
          </text:p>
            <text:p text:style-name="common-al">O2026053900 - Legalisatie dakopbouw en gevelwijzigingen -  - op de locatie Gedempte Gracht 24, 1506 CG Zaandam</text:p>
            <text:p text:style-name="common-al">Besluit verzonden: 17-06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7-06-2026 een bezwaarschrift indienen. 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92479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479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479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6053900</meta:user-defined>
    <dc:language>nl</dc:language>
    <meta:user-defined meta:name="OVERHEIDop.locatietype/OVERHEIDop.gebiedsmarkering">Punt</meta:user-defined>
    <meta:user-defined meta:name="DC.title">Geweigerde omgevingsvergunning - Gedempte Gracht 24, 1506 CG Zaandam - Legalisatie dakopbouw en gevelwijzigingen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479</meta:user-defined>
    <meta:user-defined meta:name="OVERHEIDop.GmbID/DC.identifier">gmb-2026-292479</meta:user-defined>
    <meta:user-defined meta:name="OVERHEIDop.versieInformatie"/>
  </office:meta>
</office:document-meta>
</file>