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6-16105737ie3e33be1-3a56-43d7-b678-4d7b2a2003d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Publicatie voornemen tot het sluiten van een huurovereenkomst met vestiging van een huurafhankelijk opstalrecht met Wielervereniging Amsterdam (WVA) met betrekking tot het clubgebouw en jury hok op Sportpark Sloten, Sloterweg 1045, 1066 CD te Amsterdam (Sloten) </text:p>
      <text:section text:name="zakelijke-mededeling_id1-3-2" text:style-name="zakelijke-mededeling">
        <text:section text:name="zakelijke-mededeling-tekst_id1-3-2-1" text:style-name="zakelijke-mededeling-tekst">
          <text:section text:name="tekst_id1-3-2-1-1" text:style-name="tekst">
            <text:p text:style-name="common-al">Datum publicatie: 18 juni 2026</text:p>
            <text:p text:style-name="common-al">Einddatum publicatie: 8 juli 2026</text:p>
            <text:p text:style-name="common-al">
            <text:span text:style-name="nadrukvet">Objectinformatie</text:span>
          </text:p>
            <text:p text:style-name="common-al">Adres: Sloterweg 1045, 1066 CD te Amsterdam (Sloten)</text:p>
            <text:p text:style-name="common-al">Perceel: sectie F, nummer 3268 ged. (Sloten)</text:p>
            <text:p text:style-name="common-al">Grootte: 252 m² (bvo) </text:p>
            <text:p text:style-name="common-al">Looptijd: gelijk aan looptijd huurovereenkomst </text:p>
            <text:p text:style-name="common-al">Op onderstaande foto’s wordt de locatie van het Object weergegeven:</text:p>
            <text:p text:style-name="common-al">
            <text:span text:style-name="nadrukcur">Clubgebouw en jury hok WVA</text:span>
          </text:p>
            <text:p text:style-name="common-al">
            <draw:frame><draw:text-box><text:section text:name="plaatje_id1-3-2-1-1-10-1" text:style-name="plaatje">
              <text:p text:style-name="illustratie_id1-3-2-1-1-10-1-1"><draw:frame draw:style-name="illustratie_id1-3-2-1-1-10-1-1" text:anchor-type="paragraph" svg:width="100mm" svg:height="91.30000000000001mm"><draw:image xlink:href="Pictures/Schermafbeelding2026-06-16105737ie3e33be1-3a56-43d7-b678-4d7b2a2003d4.png" xlink:type="simple"/></draw:frame></text:p>
            </text:section></draw:text-box></draw:frame>
          </text:p>
            <text:p text:style-name="common-al">
            <text:span text:style-name="nadrukvet">Voornemen tot verhuur met vestiging huurafhankelijk opstalrecht </text:span>
          </text:p>
            <text:p text:style-name="common-al">De gemeente Amsterdam is voornemens het bovengenoemde Object te verhuren met de vestiging van een huurafhankelijk opstalrecht aan WVA. Het Object zal door de Amsterdamse Wielerclub uitsluitend worden bestemd om te worden gebruikt als accommodatie ten behoeve van verenigingsactiviteiten gericht op de wielersport.</text:p>
            <text:p text:style-name="common-al">
            <text:span text:style-name="nadrukvet">WVA is de enige serieuze gegadigde </text:span>
          </text:p>
            <text:p text:style-name="common-al">De gemeente meent dat slechts één serieuze gegadigde in aanmerking komt voor de huurovereenkomst met vestiging van een huurafhankelijk opstalrecht op grond van de navolgende objectieve, toetsbare en redelijke criteria: </text:p>
            <text:list text:style-name="id1-3-2-1-1-15">
              <text:list-item text:style-override="id1-3-2-1-1-15-1">
                <text:number>-</text:number>
                <text:p text:style-name="al">WVA heeft al ca. 54 jaar deze accommodatie in gebruik. </text:p>
              </text:list-item>
              <text:list-item text:style-override="id1-3-2-1-1-15-2">
                <text:number>-</text:number>
                <text:p text:style-name="al">De opstallen worden door WVA onderhouden.</text:p>
              </text:list-item>
              <text:list-item text:style-override="id1-3-2-1-1-15-3">
                <text:number>-</text:number>
                <text:p text:style-name="al">De exploitatie van dit clubgebouw werpt geen drempel op voor de sport in Amsterdam (tarieven); </text:p>
              </text:list-item>
              <text:list-item text:style-override="id1-3-2-1-1-15-4">
                <text:number>-</text:number>
                <text:p text:style-name="al">De vestiging van het huurafhankelijk opstalrecht is een gevolg van de beleidsuitgangspunten van Sport en Bos dat is vastgesteld op 27 januari 2025 voor de grondposities van clubgebouwen en eventuele overige opstallen van sportverenigingen en de Subsidieregeling sportverenigingsaccommodaties buitensport Amsterdam van 2021. </text:p>
              </text:list-item>
            </text:list>
            <text:p text:style-name="common-al">
            <text:span text:style-name="nadrukvet">Niet eens met de voorgenomen verhuring met vestiging huurafhankelijk opstalrecht?</text:span>
          </text:p>
            <text:p text:style-name="common-al">Indien u zich niet kunt verenigen met de voorgenomen verhuring, dient u <text:span text:style-name="nadrukvet">uiterlijk 7 juli 2026 (</text:span>20 dagen na publicatie van het voornemen op <text:a xlink:href="http://www.officielebekendmakingen.nl" xlink:type="simple"><text:span text:style-name="nadrukondlijn">www.officielebekendmakingen.nl</text:span></text:a>) een gerechtelijke procedure in kort geding aanhangig te hebben gemaakt bij de afdeling privaatrecht van de rechtbank Amsterdam door middel van het laten uitbrengen van een dagvaarding in kort geding aan het adres van de gemeente Amsterdam Amstel 1, 1011 PN (en in verband met het opvragen van de verhinderdata van de gemeente voor het kort geding via <text:a xlink:href="mailto:hasecretariaat@amsterdam.nl" xlink:type="simple"><text:span text:style-name="nadrukondlijn">hasecretariaat@amsterdam.nl</text:span></text:a>). </text:p>
            <text:p text:style-name="last-al">Indien niet binnen deze termijn een kort geding aanhangig is gemaakt kunnen er geen aanspraken jegens de gemeente, en staat het de gemeente vrij om tot contractsluiting over te ga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0-1-1" style:parent-style-name="Standard">
      <style:paragraph-properties style:line-spacing="0mm" style:text-autospace="none" ofo:line-height="0.001cm"/>
    </style:style>
    <style:style style:family="graphic" style:name="illustratie_id1-3-2-1-1-1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91837</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1837</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1837</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7/xml/MC-DRP-Voorlichting-Web-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erceel</meta:user-defined>
    <meta:user-defined meta:name="DC.title">Publicatie voornemen tot het sluiten van een huurovereenkomst met vestiging van een huurafhankelijk opstalrecht met Wielervereniging Amsterdam (WVA) met betrekking tot het clubgebouw en jury hok op Sportpark Sloten, Sloterweg 1045, 1066 CD te Amsterdam (Sloten)</meta:user-defined>
    <meta:user-defined meta:name="DCTERMS.W3CDTF/DCTERMS.available">2026-06-18</meta:user-defined>
    <meta:user-defined meta:name="DCTERMS.W3CDTF/OVERHEIDop.jaargang">2026</meta:user-defined>
    <meta:user-defined meta:name="OVERHEIDop.publicationIssue">291837</meta:user-defined>
    <meta:user-defined meta:name="OVERHEIDop.GmbID/DC.identifier">gmb-2026-291837</meta:user-defined>
    <meta:user-defined meta:name="OVERHEIDop.versieInformatie"/>
  </office:meta>
</office:document-meta>
</file>