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President Allendelaan 3 1064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* afwijken van de regels in het omgevingsplan ten behoeve van het evenement Mystic Garden - Echo's of Amsterdam</text:p>
            <text:p text:style-name="common-al">Besluit: </text:p>
            <text:p text:style-name="common-al">Besluit verzonden op: 16-06-2026</text:p>
            <text:p text:style-name="common-al">Zaakadres: President Allendelaan 3 1064GW Amsterdam</text:p>
            <text:p text:style-name="common-al">Zaaknummer: Z2026-016450</text:p>
            <text:p text:style-name="common-al">DSO-nummer: 20260413019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6450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809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80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80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4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450</meta:user-defined>
    <meta:user-defined meta:name="DCTERMS.abstract">* afwijken van de regels in het omgevingsplan ten behoeve van het evenement Mystic Garden - Echo's of Amsterdam</meta:user-defined>
    <dc:language>nl</dc:language>
    <meta:user-defined meta:name="DC.title">Besluit omgevingsvergunning reguliere procedure  President Allendelaan 3 1064GW Amsterdam</meta:user-defined>
    <meta:user-defined meta:name="OVERHEIDop.locatietype/OVERHEIDop.gebiedsmarkering">GeometrieRef</meta:user-defined>
    <meta:user-defined meta:name="DCTERMS.W3CDTF/DCTERMS.available">2026-06-18</meta:user-defined>
    <meta:user-defined meta:name="DCTERMS.W3CDTF/OVERHEIDop.jaargang">2026</meta:user-defined>
    <meta:user-defined meta:name="OVERHEIDop.externeBijlage">Afwijkvergunning|exb-2026-21512</meta:user-defined>
    <meta:user-defined meta:name="OVERHEIDop.publicationIssue">291809</meta:user-defined>
    <meta:user-defined meta:name="OVERHEIDop.GmbID/DC.identifier">gmb-2026-291809</meta:user-defined>
    <meta:user-defined meta:name="OVERHEIDop.versieInformatie"/>
  </office:meta>
</office:document-meta>
</file>