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6-16151813i75b61ca2-728a-4ee1-8ecb-cd4ba194d6d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huur snippergroen aan Larixplantsoen 48 te Heerhugowaard</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Heerhugowaard, sectie N, nummer 7005 (gedeeltelijk) ter grootte van ca. 72 vierkante meter te verhuren aan de eigenaar van de aangrenzende woning aan <text:span text:style-name="nadrukvet">Larixplantsoen 48, 1702 XJ Heerhugowaard.</text:span></text:p>
            <text:p text:style-name="common-al">Het te verhuren perceel grenst uitsluitend aan het perceel van de beoogde huurder. De gemeente is van oordeel dat de beoogde huurd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huur, dan dient u dit binnen 20 dagen na de publicatie bekend te maken door ons een gemotiveerd bericht per mail te sturen naar snippergroen@dijkenwaard.nl.</text:p>
            <text:p text:style-name="common-al">De gemeente publiceert dit voornemen op haar website. Met deze publicatie geeft de gemeente uitvoering aan het arrest van de Hoge Raad d.d. 26 november 2021 (ECLI:NL:HR:2021:1778).</text:p>
            <text:p text:style-name="last-al">
            <draw:frame><draw:text-box><text:section text:name="plaatje_id1-3-2-1-1-7-1" text:style-name="plaatje">
              <text:p text:style-name="illustratie_id1-3-2-1-1-7-1-1"><draw:frame draw:style-name="illustratie_id1-3-2-1-1-7-1-1" text:anchor-type="paragraph" svg:width="120mm" svg:height="181.6mm"><draw:image xlink:href="Pictures/Schermafbeelding2026-06-16151813i75b61ca2-728a-4ee1-8ecb-cd4ba194d6da.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291443</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1443</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1443</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7/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Mededeling voornemen tot verhuur snippergroen aan Larixplantsoen 48 te Heerhugowaard</meta:user-defined>
    <meta:user-defined meta:name="DCTERMS.W3CDTF/DCTERMS.available">2026-06-19</meta:user-defined>
    <meta:user-defined meta:name="DCTERMS.W3CDTF/OVERHEIDop.jaargang">2026</meta:user-defined>
    <meta:user-defined meta:name="OVERHEIDop.externeBijlage">Larixplantsoen 48|exb-2026-21469</meta:user-defined>
    <meta:user-defined meta:name="OVERHEIDop.publicationIssue">291443</meta:user-defined>
    <meta:user-defined meta:name="OVERHEIDop.GmbID/DC.identifier">gmb-2026-291443</meta:user-defined>
    <meta:user-defined meta:name="OVERHEIDop.versieInformatie"/>
  </office:meta>
</office:document-meta>
</file>