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Inspraakmogelijkheid Openbaar Onderzoek: Ontwerp van projectbesluit inzake de Containercluster Linkerscheldeoever, Haven Antwerpen</text:p>
      <text:section text:name="zakelijke-mededeling_id1-3-2" text:style-name="zakelijke-mededeling">
        <text:section text:name="zakelijke-mededeling-tekst_id1-3-2-1" text:style-name="zakelijke-mededeling-tekst">
          <text:section text:name="tekst_id1-3-2-1-1" text:style-name="tekst">
            <text:p text:style-name="common-al">Conform de richtlijnen van de Verdragen van Helsinki (1992) en Espoo (1991) hebben lidstaten die zich eraan hebben verbonden de plicht passende maatregelen te nemen en onderling samen te werken om de mens en het milieu te beschermen. Het Verdrag van Helsinki is van toepassing op inrichtingen tot 15 km van de landgrens, voor het Verdrag van Espoo geldt de grens van 5 km vanaf de grensovergang. </text:p>
            <text:p text:style-name="common-al">
            <text:span text:style-name="nadrukvet"/>
          </text:p>
            <text:p text:style-name="common-al">
            <text:span text:style-name="nadrukvet">Ontwerp van projectbesluit voor de Containercluster Linkerscheldeoever</text:span>
          </text:p>
            <text:p text:style-name="common-al">Van 12 juni 2026 tot en met 10 augustus 2026 loopt er een openbaar onderzoek rond het ontwerp van projectbesluit voor de Containercluster Linkerscheldeoever, als onderdeel van het complexe project “Realisatie van extra containerbehandelings-capaciteit in het havengebied Antwerpen” (ECA). Tijdens deze periode kan iedereen opmerkingen of bezwaren indienen op het uitgewerkte project. Het onderzoek volgt op de vaststelling door de Vlaamse Regering op 29 mei 2026 van het voormelde ontwerp van projectbesluit. </text:p>
            <text:p text:style-name="common-al">Het ontwerp van projectbesluit omschrijft het project dat invulling geeft aan Containercluster Linkerscheldeoever. Dit is één van de drie onderdelen van het complex project extra containerbehandelingscapaciteit in het havengebied Antwerpen. Dit deelproject voorziet op het grondgebied van de gemeente Beveren-Kruibeke-Zwijndrecht onder andere in de aanleg van natuurcompensaties, het verplaatsen van hoogspanningslijnen, de bouw van een getijdendok met omliggende terreinen, de demping van het Noordelijk Insteekdok, de aanleg van een spoorbundel en de inrichting van De Bieshoek als logistiek/industrieel terrein. </text:p>
            <text:p text:style-name="common-al">Het projectbesluit omvat zowel de bestemmingswijziging als alle noodzakelijke vergunningen en toelatingen om de werken te kunnen opstarten. Het projectbesluit zal ook gelden als conformiteitsattest voor een bodemsaneringsproject.</text:p>
            <text:p text:style-name="common-al">
            <text:span text:style-name="nadrukvet"/>
          </text:p>
            <text:p text:style-name="common-al">
            <text:span text:style-name="nadrukvet">Welke documenten kunt u inkijken?</text:span>
          </text:p>
            <text:list text:style-name="id1-3-2-1-1-9">
              <text:list-item text:style-override="id1-3-2-1-1-9-1">
                <text:number>1.</text:number>
                <text:p text:style-name="al">het ontwerp van projectbesluit: hoofddocument en bijlagen waaronder het gewestelijk ruimtelijk uitvoeringsplan (GRUP), de omgevingsvergunning en het bodemsaneringsproject;</text:p>
              </text:list-item>
              <text:list-item text:style-override="id1-3-2-1-1-9-2">
                <text:number>2.</text:number>
                <text:p text:style-name="al">de synthesenota;</text:p>
              </text:list-item>
              <text:list-item text:style-override="id1-3-2-1-1-9-3">
                <text:number>3.</text:number>
                <text:p text:style-name="al">de effectenonderzoeksrapporten waarop de ontwerp synthesenota gebaseerd is, waaronder het ontwerp van milieueffectenonderzoek (MER);</text:p>
              </text:list-item>
              <text:list-item text:style-override="id1-3-2-1-1-9-4">
                <text:number>4.</text:number>
                <text:p text:style-name="al">de beslissing van het Team Mer over de reikwijdte en het detailleringsniveau van de informatie die in het milieueffectenrapport (MER) moet worden opgenomen.</text:p>
              </text:list-item>
            </text:list>
            <text:p text:style-name="common-al">
            <text:span text:style-name="nadrukvet"/>
          </text:p>
            <text:p text:style-name="common-al">
            <text:span text:style-name="nadrukvet">Waar kunt u deze documenten raadplegen?</text:span>
          </text:p>
            <text:list text:style-name="id1-3-2-1-1-12">
              <text:list-item text:style-override="id1-3-2-1-1-12-1">
                <text:number>1.</text:number>
                <text:p text:style-name="al">Op de website <text:a xlink:href="http://www.cpeca.be" xlink:type="simple">www.cpeca.be</text:a></text:p>
              </text:list-item>
              <text:list-item text:style-override="id1-3-2-1-1-12-2">
                <text:number>2.</text:number>
                <text:p text:style-name="al">Gemeente Beveren-Kruibeke-Zwijndrecht: Dienst stedenbouw en ruimtelijke ordening, Gravenplein 8, 9120 Beveren-Kruibeke-Zwijndrecht (na telefonische afspraak via 03 750 17 83)</text:p>
              </text:list-item>
              <text:list-item text:style-override="id1-3-2-1-1-12-3">
                <text:number>3.</text:number>
                <text:p text:style-name="al">Gemeente Sint-Gillis-Waas, dienst Omgeving, Burgemeester Omer De Meyplein 1, 9170 Sint-Gillis-Waas (na telefonische afspraak via 03 727 17 00)</text:p>
              </text:list-item>
              <text:list-item text:style-override="id1-3-2-1-1-12-4">
                <text:number>4.</text:number>
                <text:p text:style-name="al">Stad Antwerpen: dienst Omgevingsvergunning Haven, Korte Wielenstraat 5, 2030 Antwerpen (na telefonische afspraak via 03 229 64 75 of mail naar <text:a xlink:href="mailto:omgevingsvergunning.haven@antwerpen.be" xlink:type="simple">omgevingsvergunning.haven@antwerpen.be</text:a>)</text:p>
              </text:list-item>
            </text:list>
            <text:p text:style-name="common-al">
            <text:span text:style-name="nadrukvet"/>
          </text:p>
            <text:p text:style-name="common-al">
            <text:span text:style-name="nadrukvet">Infomarkt in Kieldrecht op 23 juni</text:span>
          </text:p>
            <text:p text:style-name="common-al">Er wordt een participatiemoment georganiseerd onder de vorm van een doorlopende infomarkt. De infomarkt zal doorgaan in ontmoetingscentrum OC Ermenrike, Tuinwijkstraat 66, 9130 Kieldrecht op 23 juni van 14 tot 20 uur.</text:p>
            <text:p text:style-name="common-al">
            <text:span text:style-name="nadrukvet"/>
          </text:p>
            <text:p text:style-name="common-al">
            <text:span text:style-name="nadrukvet">Hoe kunt u reageren tijdens het openbaar onderzoek?</text:span>
          </text:p>
            <text:p text:style-name="last-al">Opmerkingen en bezwaren kunt u tot en met 10 augustus 2026 indienen:</text:p>
            <text:list text:style-name="id1-3-2-1-1-19">
              <text:list-item text:style-override="id1-3-2-1-1-19-1">
                <text:number>1.</text:number>
                <text:p text:style-name="al">Bij de Vlaamse Regering, bij middel van een e-mail gericht aan <text:a xlink:href="mailto:info@cpeca.be" xlink:type="simple">info@cpeca.be</text:a> </text:p>
              </text:list-item>
              <text:list-item text:style-override="id1-3-2-1-1-19-2">
                <text:number>2.</text:number>
                <text:p text:style-name="al">Een brief af te geven tegen ontvangstbewijs in het gemeentehuis van Beveren-Kruibeke-Zwijndrecht, dienst stedenbouw en ruimtelijke ordening, Gravenplein 8, 9120 Beveren-Kruibeke-Zwijndrecht</text:p>
              </text:list-item>
              <text:list-item text:style-override="id1-3-2-1-1-19-3">
                <text:number>3.</text:number>
                <text:p text:style-name="al">Een brief af te geven tegen ontvangstbewijs in het gemeentehuis van Sint-Gillis-Waas, College van Burgemeester en Schepenen, dienst Omgeving, Burgemeester Omer De Meyplein 1, 9170 Sint-Gillis-Waas</text:p>
              </text:list-item>
              <text:list-item text:style-override="id1-3-2-1-1-19-4">
                <text:number>4.</text:number>
                <text:p text:style-name="al">Een brief af te geven tegen ontvangstbewijs in het stadhuis van Antwerpen, dienst Omgeving, Grote Markt 1, 2000 Antwerpen</text:p>
              </text:list-item>
              <text:list-item text:style-override="id1-3-2-1-1-19-5">
                <text:number>5.</text:number>
                <text:p text:style-name="al">Per beveiligde zending aan Reginald Loyen p/a Departement MOW/Beleid, Koning Albert II-laan 15, bus 437, 1210 Brussel</text:p>
              </text:list-item>
            </text:list>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291324</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324</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324</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0/xml/MC-DRP-Melding-Web-ZM.xml</meta:user-defined>
    <meta:user-defined meta:name="OVERHEID.Gemeente/DC.creator">Hulst</meta:user-defined>
    <meta:user-defined meta:name="OVERHEID.Informatietype/DC.type">officiële publicatie</meta:user-defined>
    <meta:user-defined meta:name="OVERHEID.Gemeente/DCTERMS.publisher">Hulst</meta:user-defined>
    <meta:user-defined meta:name="OVERHEID.Gemeente/OVERHEID.authority">Huls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004983</meta:user-defined>
    <dc:language>nl</dc:language>
    <meta:user-defined meta:name="OVERHEIDop.locatietype/OVERHEIDop.gebiedsmarkering">Punt</meta:user-defined>
    <meta:user-defined meta:name="DC.title">Inspraakmogelijkheid Openbaar Onderzoek: Ontwerp van projectbesluit inzake de Containercluster Linkerscheldeoever, Haven Antwerpen</meta:user-defined>
    <meta:user-defined meta:name="DCTERMS.W3CDTF/DCTERMS.available">2026-06-18</meta:user-defined>
    <meta:user-defined meta:name="DCTERMS.W3CDTF/OVERHEIDop.jaargang">2026</meta:user-defined>
    <meta:user-defined meta:name="OVERHEIDop.publicationIssue">291324</meta:user-defined>
    <meta:user-defined meta:name="OVERHEIDop.GmbID/DC.identifier">gmb-2026-291324</meta:user-defined>
    <meta:user-defined meta:name="OVERHEIDop.versieInformatie"/>
  </office:meta>
</office:document-meta>
</file>