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verbreden van een oprit,  Kerkeboeren 22, Gerke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verbreden van een oprit,  Kerkeboeren 22, Gerkesklooster</text:p>
            <text:p text:style-name="common-al">Zaaknummer: Z2026-000932</text:p>
            <text:p text:style-name="common-al">Zaakadres:  Kerkeboeren 22, Gerkesklooster</text:p>
            <text:p text:style-name="common-al">Omschrijving: het verbreden van een oprit</text:p>
            <text:p text:style-name="last-al">Datum ontvangst: 16-06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90787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787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787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932</meta:user-defined>
    <meta:user-defined meta:name="DCTERMS.abstract">het verbreden van een op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verbreden van een oprit,  Kerkeboeren 22, Gerkesklooster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787</meta:user-defined>
    <meta:user-defined meta:name="OVERHEIDop.GmbID/DC.identifier">gmb-2026-290787</meta:user-defined>
    <meta:user-defined meta:name="OVERHEIDop.versieInformatie"/>
  </office:meta>
</office:document-meta>
</file>