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uitbreiden van het pand en splitsen in een kantoor en 5 appartementen, Bemuurde Weerd O.Z. 41, 3514AR Utrecht, GU-Z2026-00583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58329</text:p>
            <text:p text:style-name="common-al">Toelichting: het uitbreiden van het pand en splitsen in een kantoor en 5 appartementen</text:p>
            <text:p text:style-name="common-al">Datum ontvangst aanvraag: 12 jun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0461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461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461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8329</meta:user-defined>
    <meta:user-defined meta:name="DCTERMS.abstract">Toelichting: het uitbreiden van het pand en splitsen in een kantoor en 5 appartementen</meta:user-defined>
    <dc:language>nl</dc:language>
    <meta:user-defined meta:name="OVERHEIDop.locatietype/OVERHEIDop.gebiedsmarkering">Punt</meta:user-defined>
    <meta:user-defined meta:name="DC.title">Aanvraag omgevingsvergunning, het uitbreiden van het pand en splitsen in een kantoor en 5 appartementen, Bemuurde Weerd O.Z. 41, 3514AR Utrecht, GU-Z2026-0058329</meta:user-defined>
    <meta:user-defined meta:name="OVERHEIDop.datumEindeReactietermijn">2026-08-07</meta:user-defined>
    <meta:user-defined meta:name="OVERHEIDop.terinzageleggingBG">https://jeleefomgeving.nl/inzien/002220647/1c96e2e8-975e-43a1-a5cf-3ae1c20f7f7f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0461</meta:user-defined>
    <meta:user-defined meta:name="OVERHEIDop.GmbID/DC.identifier">gmb-2026-290461</meta:user-defined>
    <meta:user-defined meta:name="OVERHEIDop.versieInformatie"/>
  </office:meta>
</office:document-meta>
</file>