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2 dakkapellen op de locatie Waalbandijk 103 te Beneden-Leeuwen zaaknummer ODR2607409</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vergunning verleend. De gemeente geeft hiermee toestemming voor het plaatsen van 2 dakkapellen aan de Waalbandijk 103 te Beneden-Leeuwe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28 juli 2026 laten weten dat u het niet eens bent met de vergunning. Dit heet bezwaar maken. U kunt bezwaar maken als de vergunning tegen uw belangen ingaat. Richt uw bezwaar aan:</text:p>
            <text:p text:style-name="common-al">Gemeente West Maas en Waal</text:p>
            <text:p text:style-name="common-al">aan de commissie bezwaarschriften</text:p>
            <text:p text:style-name="common-al">Postbus 1</text:p>
            <text:p text:style-name="common-al">6658 ZG BENEDEN-LEEUWEN</text:p>
            <text:p text:style-name="common-al"/>
            <text:p text:style-name="common-al">U kunt ook digitaal bezwaar maken via <text:a xlink:href="https://www.westmaasenwaal.nl/bezwaar" xlink:type="simple">www.westmaasenwaal.nl/bezwaar</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290410</text:span><text:line-break/><text:date style:data-style-name="dag" text:fixed="true" text:date-value="2026-06-18"/><text:line-break/><text:date style:data-style-name="jaar" text:fixed="true" text:date-value="2026-06-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0410</text:span><text:date style:data-style-name="nicedate" text:fixed="true" text:date-value="2026-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0410</text:span><text:date style:data-style-name="nicedate" text:fixed="true" text:date-value="2026-06-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West Maas en Waal</meta:user-defined>
    <meta:user-defined meta:name="OVERHEIDop.Rubriek/DC.type">omgevingsvergunn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plaatsen van 2 dakkapellen op de locatie Waalbandijk 103 te Beneden-Leeuwen zaaknummer ODR2607409</meta:user-defined>
    <meta:user-defined meta:name="DCTERMS.W3CDTF/DCTERMS.available">2026-06-18</meta:user-defined>
    <meta:user-defined meta:name="DCTERMS.W3CDTF/OVERHEIDop.jaargang">2026</meta:user-defined>
    <meta:user-defined meta:name="OVERHEIDop.publicationIssue">290410</meta:user-defined>
    <meta:user-defined meta:name="OVERHEIDop.GmbID/DC.identifier">gmb-2026-290410</meta:user-defined>
    <meta:user-defined meta:name="OVERHEIDop.versieInformatie"/>
  </office:meta>
</office:document-meta>
</file>