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realiseren van padelbanen (afwijken van regels in het omgevingsplan), Vierhuisterweg 7a, Surhuist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realiseren van padelbanen (afwijken van regels in het omgevingsplan), Vierhuisterweg 7a, Surhuisterveen</text:p>
            <text:p text:style-name="common-al">Zaaknummer: Z2026-000930</text:p>
            <text:p text:style-name="common-al">Zaakadres: Vierhuisterweg 7a, Surhuisterveen</text:p>
            <text:p text:style-name="common-al">Omschrijving: het realiseren van padelbanen (afwijken van regels in het omgevingsplan)</text:p>
            <text:p text:style-name="last-al">Datum ontvangst: 15-06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290249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249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249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930</meta:user-defined>
    <meta:user-defined meta:name="DCTERMS.abstract">het realiseren van padelbanen (afwijken van regels in het omgevingsplan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realiseren van padelbanen (afwijken van regels in het omgevingsplan), Vierhuisterweg 7a, Surhuisterveen</meta:user-defined>
    <meta:user-defined meta:name="DCTERMS.W3CDTF/DCTERMS.available">2026-06-18</meta:user-defined>
    <meta:user-defined meta:name="DCTERMS.W3CDTF/OVERHEIDop.jaargang">2026</meta:user-defined>
    <meta:user-defined meta:name="OVERHEIDop.publicationIssue">290249</meta:user-defined>
    <meta:user-defined meta:name="OVERHEIDop.GmbID/DC.identifier">gmb-2026-290249</meta:user-defined>
    <meta:user-defined meta:name="OVERHEIDop.versieInformatie"/>
  </office:meta>
</office:document-meta>
</file>