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restauratiewerkzaamheden aan het dak aan Langbroekerdijk A 28 te Lang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 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38548</text:p>
            <text:p text:style-name="common-al">Voor : restauratiewerkzaamheden dak</text:p>
            <text:p text:style-name="common-al">Locatie : Langbroekerdijk A 28, (3947 BH) Langbroek</text:p>
            <text:p text:style-name="common-al">Datum verzonden : 04-06-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</text:span>.</text:a> </text:p>
            <text:p text:style-name="last-al">Kenmerk gemeente WbD: 2026-440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289849</text:span><text:line-break/><text:date style:data-style-name="dag" text:fixed="true" text:date-value="2026-06-18"/><text:line-break/><text:date style:data-style-name="jaar" text:fixed="true" text:date-value="2026-06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849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9849</text:span><text:date style:data-style-name="nicedate" text:fixed="true" text:date-value="2026-06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0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38548</meta:user-defined>
    <dc:language>nl</dc:language>
    <meta:user-defined meta:name="OVERHEIDop.locatietype/OVERHEIDop.gebiedsmarkering">Adres</meta:user-defined>
    <meta:user-defined meta:name="DC.title">Toestemming voor restauratiewerkzaamheden aan het dak aan Langbroekerdijk A 28 te Langbroek</meta:user-defined>
    <meta:user-defined meta:name="DCTERMS.W3CDTF/DCTERMS.available">2026-06-18</meta:user-defined>
    <meta:user-defined meta:name="DCTERMS.W3CDTF/OVERHEIDop.jaargang">2026</meta:user-defined>
    <meta:user-defined meta:name="OVERHEIDop.publicationIssue">289849</meta:user-defined>
    <meta:user-defined meta:name="OVERHEIDop.GmbID/DC.identifier">gmb-2026-289849</meta:user-defined>
    <meta:user-defined meta:name="OVERHEIDop.versieInformatie"/>
  </office:meta>
</office:document-meta>
</file>