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amelverkeersbesluit, reserveren van parkeerplaatsen voor opladen elektrische voertuigen in gemeente Heemskerk.</text:p>
      <text:section text:name="regeling_id1-3-2" text:style-name="regeling">
        <text:section text:name="aanhef_id1-3-2-1" text:style-name="aanhef">
          <text:section text:name="afkondiging_id1-3-2-1-1" text:style-name="afkondiging">
            <text:p text:style-name="afkondiging_top"/>
            <text:p text:style-name="al">Burgemeester en wethouders hebben op 15 juni 2026 besloten om:</text:p>
            <text:p text:style-name="al"/>
            <text:p text:style-name="al">
            <text:span text:style-name="nadrukvet">Gelet op:</text:span>
          </text:p>
          </text:section>
        </text:section>
        <text:section text:name="regeling-tekst_id1-3-2-2" text:style-name="regeling-tekst">
          <text:section text:name="tekst_id1-3-2-2-1" text:style-name="tekst">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e Algemene wet bestuursrecht (AWB) vereist zorgvuldigheid en belangenafweging bij de totstandkoming van besluiten, waaronder Verkeersbesluiten. </text:p>
            <text:p text:style-name="common-al">-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text:p>
            <text:p text:style-name="common-al"/>
            <text:p text:style-name="common-al">• de maatregel (gelet op artikel 2 van de Wegenverkeerswet 1994) strekt tot</text:p>
            <text:p text:style-name="common-al"/>
            <text:p text:style-name="common-al">- het verzekeren van de veiligheid op de weg;</text:p>
            <text:p text:style-name="common-al">- het beschermen van weggebruikers en passagiers;</text:p>
            <text:p text:style-name="common-al">- het in stand houden van de weg en het waarborgen van de bruikbaarheid daarvan;</text:p>
            <text:p text:style-name="common-al">- het voorkomen of beperken van door het verkeer veroorzaakte overlast en milieugevolgen.</text:p>
            <text:p text:style-name="common-al"/>
            <text:p text:style-name="common-al">• In tweede instantie ook voor: </text:p>
            <text:p text:style-name="common-al">- het voorkomen of beperken van door het verkeer veroorzaakte overlast, hinder of schade alsmede de gevolgen voor het milieu, bedoeld in de Wet milieubeheer; </text:p>
            <text:p text:style-name="common-al">- het voorkomen of beperken van door het verkeer veroorzaakte aantasting van het karakter of van de functie van objecten of gebieden. </text:p>
            <text:p text:style-name="common-al">- De vermelde weg(en) is/zijn in eigendom, beheer en onderhoud van de gemeente Heemskerk.</text:p>
            <text:p text:style-name="common-al">- Gelet op het Besluit Administratieve Bepalingen inzake het wegverkeer, het Reglement verkeersregels en verkeerstekens 1990, artikel 18 lid 1 sub d van de Wegenverkeerswet en het Mandaatbesluit Gemeente Heemskerk, door de raad vastgesteld op 25 april 2024, is de bevoegdheid tot het nemen en intrekken van Verkeersbesluiten een onder mandaat verleend aan de beheerder openbare ruimte, beleidsmedewerker A en B en aan medewerker beleidsrealisatie van het fysieke domein van de gemeente Heemskerk. </text:p>
            <text:p text:style-name="common-al">- De (te nemen) maatregelen vallen onder dit mandaat.</text:p>
            <text:p text:style-name="common-al"/>
            <text:p text:style-name="common-al"/>
            <text:p text:style-name="common-al"/>
            <text:p text:style-name="common-al">
            <text:span text:style-name="nadrukvet">Overwegende dat:</text:span>
          </text:p>
            <text:p text:style-name="common-al">• de provincie Noord-Holland elektrisch rijden wil bevorderen en behoort tot de NAL regio Noord-West Nederland;</text:p>
            <text:p text:style-name="common-al">• de gemeente Heemskerk een concessieovereenkomst heeft afgesloten met Laadwerk voor de plaatsing en exploitatie van openbare laadinfrastructuur;</text:p>
            <text:p text:style-name="common-al">• de gemeente Heemskerk een concessieovereenkomst is aangegaan met Laadwerk voor het verlenen van openbare laaddiensten;</text:p>
            <text:p text:style-name="common-al">• de gemeente Heemskerk met dit contract invulling geeft aan de doelstellingen en vereisten zoals opgenomen in de Nationale Agenda Laadinfrastructuur (NAL);</text:p>
            <text:p text:style-name="common-al">• een plankaart is opgesteld waarin 236 locaties zijn bepaald waar op basis van de geprognosticeerde parkeerbehoefte een laadpaal kan worden geplaatst; </text:p>
            <text:p text:style-name="common-al">• de laadlocaties zijn bepaald aan de hand van toekomstprognoses per wijk tot 2030, de plaatsingscriteria zoals afgestemd met de provincies en deelnemende gemeenten en lokale kennis vanuit gemeente Heemskerk;</text:p>
            <text:p text:style-name="common-al">• dat steeds meer inwoners, werknemers en bezoekers van de gemeente beschikken over een elektrisch voertuig en het aantal elektrische voertuigen de komende jaren naar verwachting verder zal toenemen;</text:p>
            <text:p text:style-name="common-al">• dat de beschikbaarheid van voldoende laadpalen een randvoorwaarde is om de transitie naar elektrisch rijden mogelijk te maken;</text:p>
            <text:p text:style-name="common-al">• dat voor het stimuleren van elektrisch vervoer en een goede werking van een elektrisch voertuig is een gebiedsdekkend netwerk van openbare laders essentieel;</text:p>
            <text:p text:style-name="common-al">• de onderstaande verkeersmaatregelen, als bedoeld in artikel 2, 15 en 18 van de WVW 1994, kunnen leiden tot het beperken van door het verkeer veroorzaakte overlast en milieugevolgen.</text:p>
            <text:p text:style-name="common-al">• het de eigenaar of houder van een elektrische auto is toegestaan deze auto te parkeren op een door het college gereserveerde parkeerplaats voor het opladen van een elektrische auto, indien de auto wordt aangesloten aan het oplaadpunt bij de parkeerplaats;</text:p>
            <text:p text:style-name="common-al">• dat wanneer wij twee parkeerplekken reserveren voor elektrisch laden, betekent dit dat auto's met een verbrandingsmotor daar niet meer mogen parkeren;</text:p>
            <text:p text:style-name="common-al">• dat wij weten dat hierdoor de parkeerdruk licht toeneemt in de directe omgeving van de laadpaal;</text:p>
            <text:p text:style-name="common-al">• dat het aantal elektrische auto’s zal naar verwachting sterk groeien. Om die groei te faciliteren, moeten we de komende jaren meer nieuwe laadpalen plaatsen;</text:p>
            <text:p text:style-name="common-al">• overeenkomstig artikel 24 BABW overleg is gevoerd met de politie;</text:p>
            <text:p text:style-name="common-al">• genoemde weggedeelten in beheer zijn bij de gemeente Heemskerk;</text:p>
            <text:p text:style-name="common-al">• de gemeente de bevoegdheid heeft om parkeerplaatsen te reserveren voor uitsluitend het opladen van elektrische voertuigen, door middel van een verkeersbesluit;</text:p>
            <text:p text:style-name="common-al">• de laadpaal gelijktijdig twee elektrische auto’s kan opladen en er daarom bij iedere laadpaal twee parkeerplaatsen gereserveerd dienen te worden als parkeerplaats uitsluitend bedoeld voor het opladen van elektrische auto’s. In beginsel wordt één parkeerplek ingericht en bij veelgebruik wordt de tweede parkeerplek ook ingericht voor het opladen van elektrische auto’s;</text:p>
            <text:p text:style-name="common-al">• door het gelijktijdig nemen van een verzamelverkeersbesluit voor alle locaties van de plankaart, de doorlooptijd van het aanvraag- en realisatieproces van de laadinfrastructuur wordt verkort.</text:p>
            <text:p text:style-name="common-al">• dat de oplaadpaal specifiek is voor het opladen van personenauto’s en daarbij niet voor iedereen toegankelijk is. </text:p>
            <text:p text:style-name="common-al">• dat de gemeente Heemskerk het van belang vindt dat bewoners die een elektrische auto hebben, de gelegenheid moeten hebben om ergens hun voertuig op te kunnen laden;</text:p>
            <text:p text:style-name="common-al">• dat de oplaadpaal specifiek is voor het opladen van personenauto’s en daarbij niet voor iedereen toegankelijk is. </text:p>
            <text:p text:style-name="common-al">• dat de gemeente Heemskerk het van belang vindt dat bewoners die een elektrische auto hebben, de gelegenheid moeten hebben om ergens hun voertuig op te kunnen laden;</text:p>
            <text:p text:style-name="common-al">• dat we op de genoemde locaties pas laadpalen gaan plaatsen bij aanvraag van bewoners of als laadpalen in de omgeving een bezettingsgraad van 40% of hoger hebben (datagestuurd);</text:p>
            <text:p text:style-name="common-al"/>
            <text:p text:style-name="common-al">
            <text:span text:style-name="nadrukondlijn">Maatregelen</text:span>
          </text:p>
            <text:p text:style-name="common-al">• het aanwijzen van 472 parkeerplaatsen uitsluitend bedoeld voor het opladen van elektrische voertuigen op de locaties zoals opgenomen in bijlage 1 ‘Lijst laadlocaties’ en bijlage 2 ‘Plaatsingskaart Openbaar Laadnetwerk’;</text:p>
            <text:p text:style-name="common-al">• om bovenstaande reden verkeersbord E8c van bijlage 1 RVV 1990 met onderbord OB504 te plaatsen.</text:p>
            <text:p text:style-name="common-al"/>
            <text:p text:style-name="common-al">
            <text:span text:style-name="nadrukondlijn">Motivering Wegenverkeerswet 1994 (Wvw 1994):</text:span>
          </text:p>
            <text:p text:style-name="common-al">Motivatie van de maatregel geschiedt uit het oogpunt van: </text:p>
            <text:p text:style-name="common-al">• artikel 2, lid 1a van de Wegenverkeerswet (Wvw) 1994, het verzekeren van de veiligheid op de weg;</text:p>
            <text:p text:style-name="common-al">• artikel 2, lid 1b van de Wegenverkeerswet (Wvw) 1994, het beschermen van weggebruikers en passagiers;</text:p>
            <text:p text:style-name="common-al">• artikel 2, lid 1c van de Wegenverkeerswet (Wvw) 1994, het in stand houden van de weg en het waarborgen van de bruikbaarheid daarvan; </text:p>
            <text:p text:style-name="common-al">• artikel 2, lid 2a van de Wegenverkeerswet (Wvw) 1994, het voorkomen of beperken van door het verkeer veroorzaakte overlast, hinder of schade alsmede de gevolgen voor het milieu, bedoeld in de Wet milieubeheer; </text:p>
            <text:p text:style-name="common-al">• artikel 2, lid 2b van de Wegenverkeerswet (Wvw) 1994, het voorkomen of beperken van door het verkeer veroorzaakte aantasting van het karakter of van de functie van objecten of gebieden.</text:p>
            <text:p text:style-name="common-al"/>
            <text:p text:style-name="common-al">
            <text:span text:style-name="nadrukondlijn">
              <text:span text:style-name="nadrukvet">Belangenafweging: </text:span>
            </text:span>
          </text:p>
            <text:p text:style-name="common-al"/>
            <text:p text:style-name="common-al">
            <text:span text:style-name="nadrukondlijn">Bewoners</text:span>
          </text:p>
            <text:p text:style-name="common-al">De maatregel heeft geen gevolgen voor bewoners. De elektrische voertuigen staan altijd al ergens in de buurt van de woning en drukt daarmee niet op de parkeerbalans.</text:p>
            <text:p text:style-name="common-al"/>
            <text:p text:style-name="common-al">
            <text:span text:style-name="nadrukondlijn">Bedrijven</text:span>
          </text:p>
            <text:p text:style-name="common-al">De maatregel heeft geen gevolgen voor bedrijven</text:p>
            <text:p text:style-name="common-al"/>
            <text:p text:style-name="common-al">
            <text:span text:style-name="nadrukondlijn">(Doorgaand) gemotoriseerd verkeer</text:span>
          </text:p>
            <text:p text:style-name="common-al">De maatregel heeft geen gevolgen voor (doorgaand) gemotoriseerd verkeer. De elektrische voertuigen laden op in bestaande parkeervakken.</text:p>
            <text:p text:style-name="common-al"/>
            <text:p text:style-name="common-al">
            <text:span text:style-name="nadrukondlijn">Langzaam verkeer</text:span>
          </text:p>
            <text:p text:style-name="common-al">De maatregel heeft geen gevolgen voor langzaam verkeer. De elektrische voertuigen laden op in bestaande parkeervakken.</text:p>
            <text:p text:style-name="common-al"/>
            <text:p text:style-name="common-al">
            <text:span text:style-name="nadrukondlijn">Parkeerders</text:span>
          </text:p>
            <text:p text:style-name="common-al">De maatregel heeft geen gevolgen voor parkeerders. Ondanks dat er een parkeerplaats in de directe nabijheid van aanvrager wordt gereserveerd staat de auto van de aanvrager altijd al ergens in de omgeving en drukt daarom niet op de parkeerbalans. </text:p>
            <text:p text:style-name="common-al"/>
            <text:p text:style-name="common-al">
            <text:span text:style-name="nadrukondlijn">Openbaar vervoer</text:span>
          </text:p>
            <text:p text:style-name="common-al">De maatregel heeft geen gevolgen voor openbaar vervoer. </text:p>
            <text:p text:style-name="common-al"/>
            <text:p text:style-name="common-al">
            <text:span text:style-name="nadrukondlijn">Nood- en hulpdiensten</text:span>
          </text:p>
            <text:p text:style-name="common-al">De maatregel heeft geen gevolgen voor nood- en hulpdiensten. </text:p>
            <text:p text:style-name="common-al"/>
            <text:p text:style-name="common-al">
            <text:span text:style-name="nadrukondlijn">Algemeen belang</text:span>
          </text:p>
            <text:p text:style-name="common-al">De maatregel garandeert dat de elektrische voertuigen kunnen laden zonder dat dit ten koste gaat van de verkeersveiligheid en de leefbaarheid. Dit is in het algemeen belang.</text:p>
            <text:p text:style-name="common-al"/>
            <text:p text:style-name="common-al">
            <text:span text:style-name="nadrukondlijn">Afweging</text:span>
          </text:p>
            <text:p text:style-name="common-al">Alles afwegende zijn burgemeester en wethouders van mening dat de maatregel in het algemeen belang is. Er worden geen belangen van andere weggebruikers onevenredig geschaad met het reserveren van een parkeerplaats voor het opladen van elektrische voertuigen.</text:p>
            <text:p text:style-name="common-al"/>
            <text:p text:style-name="common-al">
            <text:span text:style-name="nadrukvet">Voorbereiding en overleg</text:span>
          </text:p>
            <text:p text:style-name="common-al">Het in beeld brengen en reserveren van meerdere locaties voor het plaatsen van laadpalen in gemeente Heemskerk is op verzoek van de gemeente Heemskerk. Ter voorbereiding op deze locaties hebben bewoners vooraf kunnen reageren op de diverse locaties. Hoewel het geen complexe maatregelen betreffen maar wel meerdere locaties in Heemskerk betreft volgt de gemeente Heemskerk een uitgebreide verkeersbesluiten procedure. </text:p>
            <text:p text:style-name="common-al">Na aanleiding van de eerste reacties is zijn een aantal locaties aangepast of verwijderd. Het college van burgemeester en wethouders van Heemskerk besloten een ieder de mogelijkheid te bieden om, na deze aanpassing een zienswijze te kunnen indienen bij de gemeente op het ontwerp-verkeersbesluit. Dit was in de periode 24 april – 22 mei 2026.</text:p>
            <text:p text:style-name="common-al">Overleg met de Nationale Politie heeft plaatsgevonden op 21 maart en 16 april 2026. De door de korpschef gemachtigde medewerker verkeersadvisering is akkoord met de voorgestelde maatregel.</text:p>
            <text:p text:style-name="common-al">
            <text:span text:style-name="nadrukondlijn">Op basis van de ontvangen zienswijzen heeft het college van burgemeester en wethouders van Heemskerk besloten het verkeersbesluit aan te passen en de volgende locaties uit het verkeersbesluit te halen:</text:span>
          </text:p>
            <text:p text:style-name="common-al">Laadpaal ID 0396-3689: Twee parkeerplaatsen ten hoogte van de Beyaertlaan 15, 1967NP Heemskerk</text:p>
            <text:p text:style-name="common-al">Laadpaal ID 0396-3564: Twee parkeerplaatsen ten hoogte van de Mary Zeldenruststr. 6, 1963EC Heemskerk</text:p>
            <text:p text:style-name="common-al">Laadpaal ID 0396-3702: Twee parkeerplaatsen ten hoogte van de Nellie van Kolstraat 18, 1963BG Heemskerk</text:p>
            <text:p text:style-name="common-al">Laadpaal ID 0396-3640: Twee parkeerplaatsen ten hoogte van de Nellie van Kolstraat 18,1963BG Heemskerk</text:p>
            <text:p text:style-name="common-al">Laadpaal ID 0396-3703: Twee parkeerplaatsen ten hoogte van de Rosa Manussingel 8, 1963BD Heemskerk</text:p>
            <text:p text:style-name="common-al">Laadpaal ID 0396-3730: Twee parkeerplaatsen ten hoogte van de Vredenburg 1,1965MA Heemskerk</text:p>
            <text:p text:style-name="common-al"/>
            <text:p text:style-name="common-al"/>
            <text:p text:style-name="common-al">
            <text:span text:style-name="nadrukvet">Publicatie:</text:span>
          </text:p>
            <text:p text:style-name="common-al">Het besluit publiceren we in digitale gemeenteblad van Heemskerk.</text:p>
            <text:p text:style-name="common-al"/>
            <text:p text:style-name="common-al">
            <text:span text:style-name="nadrukvet">Besluit:</text:span>
          </text:p>
            <text:p text:style-name="common-al">
            <text:span text:style-name="nadrukvet">1.</text:span> het aanwijzen van 460 (2x230) parkeerplaatsen uitsluitend bedoeld voor het opladen van elektrische voertuigen op de locaties zoals opgenomen in bijlage 1 ‘Lijst laadlocaties’ en bijlage 2 ‘Plaatsingskaart Openbaar Laadnetwerk’;</text:p>
            <text:p text:style-name="common-al">
            <text:span text:style-name="nadrukvet">2.</text:span> om bovenstaande reden verkeersbord E8c van bijlage 1 RVV 1990 met onderbord OB504 te plaatsen;</text:p>
            <text:p text:style-name="common-al">
            <text:span text:style-name="nadrukvet">3.</text:span> Het hanteren van een maximale uitvoeringstermijn voor dit verkeersbesluit van 4 jaar, vanaf de dag van de bekendmaking. Als na het verstrijken van deze termijn nog geen uitvoering is gegeven aan een locatie door het plaatsen van de vereiste verkeersborden vervalt het desbetreffende besluit voor deze locatie;</text:p>
            <text:p text:style-name="common-al">
            <text:span text:style-name="nadrukvet">4.</text:span> dit besluit ter openbare kennis te brengen op 19 juni 2026;</text:p>
            <text:p text:style-name="common-al"/>
            <text:p text:style-name="common-al">
            <text:span text:style-name="nadrukvet">Bezwaar</text:span>
          </text:p>
            <text:p text:style-name="common-al">Als u het niet eens bent met dit besluit kunt u een brief schrijven aan burgemeester en wethouders. Dit noemen wij een bezwaarschrift. Dit bezwaarschrift moet u sturen binnen 6 weken na de datum die bovenaan dit besluit staat. Noem in het bezwaarschrift in ieder geval:</text:p>
            <text:p text:style-name="common-al">- Uw naam, adres en telefoonnummer.</text:p>
            <text:p text:style-name="common-al">- De datum waarop u het bezwaarschrift schrijft.</text:p>
            <text:p text:style-name="common-al">- Een omschrijving van het besluit waar het niet mee eens bent. U kunt ook een kopie van het besluit meesturen.</text:p>
            <text:p text:style-name="common-al">- De redenen waarom u bezwaar maakt.</text:p>
            <text:p text:style-name="common-al">- Uw handtekening.</text:p>
            <text:p text:style-name="common-al"/>
            <text:p text:style-name="common-al">Het bezwaarschrift stuurt u naar Postbus 1, 1960 AA HEEMSKERK.</text:p>
            <text:p text:style-name="common-al">Heeft u een DigiD-inlogcode? Maak dan online bezwaar. Dit doet u via www.heemskerk.nl. U kunt uw bezwaar niet mailen.</text:p>
            <text:p text:style-name="last-al">Als u niet kunt wachten tot uw bezwaarschrift is behandeld omdat uw zaak spoedeisend is, kunt u een voorlopige voorziening aanvragen bij de voorzieningenrechter van de Rechtbank Noord-Holland, locatie Haarlem, Postbus 1621, 2003 BR Haarlem. Heeft u een DigiD-inlogcode dan kan het ook online via http://loket.rechtspraak.nl/bestuurs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289371</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371</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371</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Heemskerk</meta:user-defined>
    <meta:user-defined meta:name="OVERHEID.Gemeente/OVERHEID.authority">Heemskerk</meta:user-defined>
    <meta:user-defined meta:name="OVERHEID.Informatietype/DC.type">officiële publicatie</meta:user-defined>
    <meta:user-defined meta:name="OVERHEIDop.Rubriek/DC.type">verkeersbesluit of -mededeling</meta:user-defined>
    <meta:user-defined meta:name="OVERHEID.Gemeente/DCTERMS.publisher">Heemsker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mskerk - reserveren parkeerplaatsen voor electrische voertuigen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498673</meta:user-defined>
    <meta:user-defined meta:name="DCTERMS.abstract">zie bijlage 1 en 2 voor de juiste locaties</meta:user-defined>
    <meta:user-defined meta:name="OVERHEIDop.verkeersbordcode">E8c</meta:user-defined>
    <dc:language>nl</dc:language>
    <meta:user-defined meta:name="OVERHEIDop.locatietype/OVERHEIDop.gebiedsmarkering">Woonplaats</meta:user-defined>
    <meta:user-defined meta:name="DC.title">Verzamelverkeersbesluit, reserveren van parkeerplaatsen voor opladen elektrische voertuigen in gemeente Heemskerk.</meta:user-defined>
    <meta:user-defined meta:name="DCTERMS.W3CDTF/DCTERMS.available">2026-06-19</meta:user-defined>
    <meta:user-defined meta:name="OVERHEIDop.externeBijlage">locaties bijlage 1|exb-2026-21321</meta:user-defined>
    <meta:user-defined meta:name="OVERHEIDop.externeBijlage">locaties bijlage 2|exb-2026-21322</meta:user-defined>
    <meta:user-defined meta:name="DCTERMS.W3CDTF/OVERHEIDop.jaargang">2026</meta:user-defined>
    <meta:user-defined meta:name="OVERHEIDop.publicationIssue">289371</meta:user-defined>
    <meta:user-defined meta:name="OVERHEIDop.GmbID/DC.identifier">gmb-2026-289371</meta:user-defined>
    <meta:user-defined meta:name="OVERHEIDop.versieInformatie"/>
  </office:meta>
</office:document-meta>
</file>