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bedrijfsgebouw aan de Röntgenweg 17, J. Keplerweg 28-30, Alphen aan den Rij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bouwen van een bedrijfsgebouw aan de Röntgenweg 17, J. Keplerweg 28-30, Alphen aan den Rijn, geregistreerd onder nr. 04843911180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6-2026. De gemeente neemt daarover waarschijnlijk voor 10-08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87395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95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95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1180</meta:user-defined>
    <meta:user-defined meta:name="DCTERMS.abstract">Aanvraag vergunning voor het verbouwen van een bedrijfsgebouw aan de Röntgenweg 17, J. Keplerweg 28-30, Alphen aan den Rijn.</meta:user-defined>
    <dc:language>nl</dc:language>
    <meta:user-defined meta:name="OVERHEIDop.locatietype/OVERHEIDop.gebiedsmarkering">Vlak</meta:user-defined>
    <meta:user-defined meta:name="DC.title">Aanvraag vergunning voor het verbouwen van een bedrijfsgebouw aan de Röntgenweg 17, J. Keplerweg 28-30, Alphen aan den Rijn.</meta:user-defined>
    <meta:user-defined meta:name="DCTERMS.W3CDTF/DCTERMS.available">2026-06-17</meta:user-defined>
    <meta:user-defined meta:name="DCTERMS.W3CDTF/OVERHEIDop.jaargang">2026</meta:user-defined>
    <meta:user-defined meta:name="OVERHEIDop.publicationIssue">287395</meta:user-defined>
    <meta:user-defined meta:name="OVERHEIDop.GmbID/DC.identifier">gmb-2026-287395</meta:user-defined>
    <meta:user-defined meta:name="OVERHEIDop.versieInformatie"/>
  </office:meta>
</office:document-meta>
</file>