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renoveren van 18 eigen woningen (kozijnen, gevel, dak) aan Gerelaan 2 A, 2391 AM Hazerswoude-Dor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5-06-2026</text:span>een omgevingsvergunning verleend. De gemeente geeft hiermee toestemming voor het renoveren van 18 eigen woningen (kozijnen, gevel, dak) aan Gerelaan 2 A, 2391 AM Hazerswoude-Dorp, geregistreerd onder nr. 0484384042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87334</text:span><text:line-break/><text:date style:data-style-name="dag" text:fixed="true" text:date-value="2026-06-17"/><text:line-break/><text:date style:data-style-name="jaar" text:fixed="true" text:date-value="2026-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7334</text:span><text:date style:data-style-name="nicedate" text:fixed="true" text:date-value="2026-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7334</text:span><text:date style:data-style-name="nicedate" text:fixed="true" text:date-value="2026-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40425</meta:user-defined>
    <meta:user-defined meta:name="DCTERMS.abstract">Verleende vergunning voor het renoveren van 18 eigen woningen (kozijnen, gevel, dak) aan Gerelaan 2 A, 2391 AM Hazerswoude-Dorp</meta:user-defined>
    <dc:language>nl</dc:language>
    <meta:user-defined meta:name="OVERHEIDop.locatietype/OVERHEIDop.gebiedsmarkering">Punt</meta:user-defined>
    <meta:user-defined meta:name="DC.title">Verleende vergunning voor het renoveren van 18 eigen woningen (kozijnen, gevel, dak) aan Gerelaan 2 A, 2391 AM Hazerswoude-Dorp</meta:user-defined>
    <meta:user-defined meta:name="DCTERMS.W3CDTF/DCTERMS.available">2026-06-17</meta:user-defined>
    <meta:user-defined meta:name="DCTERMS.W3CDTF/OVERHEIDop.jaargang">2026</meta:user-defined>
    <meta:user-defined meta:name="OVERHEIDop.publicationIssue">287334</meta:user-defined>
    <meta:user-defined meta:name="OVERHEIDop.GmbID/DC.identifier">gmb-2026-287334</meta:user-defined>
    <meta:user-defined meta:name="OVERHEIDop.versieInformatie"/>
  </office:meta>
</office:document-meta>
</file>