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Schilderend 39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1 BB) Schilderend 39 in Den Burg: zaaknummer 3752122 Het mogelijk maken van (gedeeltelijke) woningbouw op het perceel met een maatschappelijke bestemming. De uiterste beslisdatum wordt 23 juli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298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298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298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52122</meta:user-defined>
    <dc:language>nl</dc:language>
    <meta:user-defined meta:name="OVERHEIDop.locatietype/OVERHEIDop.gebiedsmarkering">Punt</meta:user-defined>
    <meta:user-defined meta:name="DC.title">Omgevingsvergunning Verlengen beslistermijn - Schilderend 39 in Den Bur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298</meta:user-defined>
    <meta:user-defined meta:name="OVERHEIDop.GmbID/DC.identifier">gmb-2026-287298</meta:user-defined>
    <meta:user-defined meta:name="OVERHEIDop.versieInformatie"/>
  </office:meta>
</office:document-meta>
</file>