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ouwen van de kinderboerderij aan de Zegersloot aan Burgemeester Bruins Slotsingel 11, 2403 NC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verbouwen van de kinderboerderij aan de Zegersloot aan Burgemeester Bruins Slotsingel 11, 2403 NC Alphen aan den Rijn, geregistreerd onder nr. 0484391104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5-06-2026. De gemeente neemt daarover waarschijnlijk voor 10-08-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87228</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228</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228</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1044</meta:user-defined>
    <meta:user-defined meta:name="DCTERMS.abstract">Aanvraag vergunning voor het verbouwen van de kinderboerderij aan de Zegersloot aan Burgemeester Bruins Slotsingel 11, 2403 NC Alphen aan den Rijn</meta:user-defined>
    <dc:language>nl</dc:language>
    <meta:user-defined meta:name="OVERHEIDop.locatietype/OVERHEIDop.gebiedsmarkering">Punt</meta:user-defined>
    <meta:user-defined meta:name="DC.title">Aanvraag vergunning voor het verbouwen van de kinderboerderij aan de Zegersloot aan Burgemeester Bruins Slotsingel 11, 2403 NC Alphen aan den Rijn</meta:user-defined>
    <meta:user-defined meta:name="DCTERMS.W3CDTF/DCTERMS.available">2026-06-17</meta:user-defined>
    <meta:user-defined meta:name="DCTERMS.W3CDTF/OVERHEIDop.jaargang">2026</meta:user-defined>
    <meta:user-defined meta:name="OVERHEIDop.publicationIssue">287228</meta:user-defined>
    <meta:user-defined meta:name="OVERHEIDop.GmbID/DC.identifier">gmb-2026-287228</meta:user-defined>
    <meta:user-defined meta:name="OVERHEIDop.versieInformatie"/>
  </office:meta>
</office:document-meta>
</file>