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hogen van de zendmast aan N11 tegenover Gemeneweg 17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5-06-2026</text:span>een omgevingsvergunning verleend. De gemeente geeft hiermee toestemming voor het verhogen van de zendmast aan N11 tegenover Gemeneweg 17 Hazerswoude-Dorp, geregistreerd onder nr. 048438369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87068</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068</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068</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36925</meta:user-defined>
    <meta:user-defined meta:name="DCTERMS.abstract">Verleende vergunning voor het verhogen van de zendmast aan N11 tegenover Gemeneweg 17 Hazerswoude-Dorp</meta:user-defined>
    <dc:language>nl</dc:language>
    <meta:user-defined meta:name="OVERHEIDop.locatietype/OVERHEIDop.gebiedsmarkering">Vlak</meta:user-defined>
    <meta:user-defined meta:name="DC.title">Verleende vergunning voor het verhogen van de zendmast aan N11 tegenover Gemeneweg 17 Hazerswoude-Dorp</meta:user-defined>
    <meta:user-defined meta:name="DCTERMS.W3CDTF/DCTERMS.available">2026-06-17</meta:user-defined>
    <meta:user-defined meta:name="DCTERMS.W3CDTF/OVERHEIDop.jaargang">2026</meta:user-defined>
    <meta:user-defined meta:name="OVERHEIDop.publicationIssue">287068</meta:user-defined>
    <meta:user-defined meta:name="OVERHEIDop.GmbID/DC.identifier">gmb-2026-287068</meta:user-defined>
    <meta:user-defined meta:name="OVERHEIDop.versieInformatie"/>
  </office:meta>
</office:document-meta>
</file>