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nokverhoging aan de Jacob Reviusstraat 40, 2394 VP Hazerswoude-Rijn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realiseren van een nokverhoging aan de Jacob Reviusstraat 40, 2394 VP Hazerswoude-Rijndijk, geregistreerd onder nr. 04843910846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2-06-2026. De gemeente neemt daarover waarschijnlijk voor 07-08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286788</text:span><text:line-break/><text:date style:data-style-name="dag" text:fixed="true" text:date-value="2026-06-17"/><text:line-break/><text:date style:data-style-name="jaar" text:fixed="true" text:date-value="2026-06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788</text:span><text:date style:data-style-name="nicedate" text:fixed="true" text:date-value="2026-06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788</text:span><text:date style:data-style-name="nicedate" text:fixed="true" text:date-value="2026-06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4843910846</meta:user-defined>
    <meta:user-defined meta:name="DCTERMS.abstract">Aanvraag vergunning voor het realiseren van een nokverhoging aan de Jacob Reviusstraat 40, 2394 VP Hazerswoude-Rijndijk</meta:user-defined>
    <dc:language>nl</dc:language>
    <meta:user-defined meta:name="OVERHEIDop.locatietype/OVERHEIDop.gebiedsmarkering">Punt</meta:user-defined>
    <meta:user-defined meta:name="DC.title">Aanvraag vergunning voor het realiseren van een nokverhoging aan de Jacob Reviusstraat 40, 2394 VP Hazerswoude-Rijndijk</meta:user-defined>
    <meta:user-defined meta:name="DCTERMS.W3CDTF/DCTERMS.available">2026-06-17</meta:user-defined>
    <meta:user-defined meta:name="DCTERMS.W3CDTF/OVERHEIDop.jaargang">2026</meta:user-defined>
    <meta:user-defined meta:name="OVERHEIDop.publicationIssue">286788</meta:user-defined>
    <meta:user-defined meta:name="OVERHEIDop.GmbID/DC.identifier">gmb-2026-286788</meta:user-defined>
    <meta:user-defined meta:name="OVERHEIDop.versieInformatie"/>
  </office:meta>
</office:document-meta>
</file>