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wijzigde vaststelling "TAM-omgevingsplan gemeente Hof van Twente Hoofdstuk 22ag Bentelosestraat 45 Bentelo" en beeldkwaliteitsplan. </text:p>
      <text:section text:name="zakelijke-mededeling_id1-3-2" text:style-name="zakelijke-mededeling">
        <text:section text:name="zakelijke-mededeling-tekst_id1-3-2-1" text:style-name="zakelijke-mededeling-tekst">
          <text:section text:name="tekst_id1-3-2-1-1" text:style-name="tekst">
            <text:p text:style-name="common-al">Op 1 juni 2026 heeft de raad van de gemeente Hof van Twente het "TAM-omgevingsplan gemeente Hof van Twente Hoofdstuk 22ag Bentelosestraat 45 Bentelo" gewijzigd vastgesteld. Het beeldkwaliteitsplan "Landgoed Bentelerveeld" is ongewijzigd vastgesteld.</text:p>
            <text:p text:style-name="common-al">Het TAM-omgevingsplan heeft betrekking op de gronden aan de Bentelosestraat 45, ten zuidwesten van de kern Bentelo. Het voornemen bestaat om ter plaatse een landgoed van circa 11,3 hectare te ontwikkelen met de naam ‘Landgoed het Bentelerveeld’. Daarbij wensen de initiatiefnemers een landgoedwoning te realiseren en de bestaande agrarische bedrijfswoning aan de Bentelosestraat 45 te slopen en ter vervanging een reguliere woning te realiseren. Als maatschappelijke tegenprestatie voor de ontwikkeling van het landgoed zal 3,39 hectare agrarische cultuurgrond worden ingericht als bos- en/of natuurterrein en wordt het geheel opengesteld voor het publiek (wandelaars). Het landgoed wordt onder de Natuurschoonwet 1928 (NSW) gerangschikt. Het voornemen is strijdig met het geldende omgevingsplan. Om deze ontwikkeling mogelijk te maken is dit TAM-omgevingsplan opgesteld.</text:p>
            <text:p text:style-name="common-al">Het plan is gewijzigd vastgesteld, omdat er ná het ter inzage leggen van het ontwerpplan, een aanvullend asbestbodem-onderzoek en een inventariserend archeologisch veldonderzoek zijn uitgevoerd. Beide onderzoeken laten zien dat de grond geschikt is om de functie deels te wijzigen naar een woonfunctie en om het landgoed te kunnen realiseren. Beide onderzoeken zijn aan het plan toegevoegd en de uitkomsten daarvan zijn verwerkt in het plan.</text:p>
            <text:p text:style-name="common-al">Het vastgestelde plan ligt van 18 juni 2026 tot en met 29 juli 2026 voor een ieder ter inzage en is in te zien:</text:p>
            <text:list text:style-name="id1-3-2-1-1-5">
              <text:list-item text:style-override="id1-3-2-1-1-5-1">
                <text:number>1.</text:number>
                <text:p text:style-name="al">tijdens openingstijden in het gemeentehuis Hof van Twente, de Höfte 7 te Goor;</text:p>
              </text:list-item>
              <text:list-item text:style-override="id1-3-2-1-1-5-2">
                <text:number>2.</text:number>
                <text:p text:style-name="al">op onze website <text:a xlink:href="http://www.hofvantwente.nl/omgevingsplan" xlink:type="simple">www.hofvantwente.nl/omgevingsplan</text:a>; </text:p>
              </text:list-item>
              <text:list-item text:style-override="id1-3-2-1-1-5-3">
                <text:number>3.</text:number>
                <text:p text:style-name="al">op de website van <text:a xlink:href="https://omgevingswet.overheid.nl/regels-op-de-kaart/zoeken/document" xlink:type="simple">het Omgevingsloket</text:a>, via identificatienummer </text:p>
                <text:p text:style-name="al">NL.IMRO.1735.BGxBentelosestr45-VS10</text:p>
              </text:list-item>
            </text:list>
            <text:p text:style-name="common-al">Belanghebbenden en diegenen die een zienswijze hebben ingediend tegen het ontwerp kunnen gedurende bovengenoemde inzagetermijn beroep instellen bij de Afdeling Bestuursrechtspraak van de Raad van State, Postbus 20019, 2500 EA Den Haag. Het besluit treedt de dag na afloop van de beroepstermijn in werking. </text:p>
            <text:p text:style-name="common-al">Degene die beroep heeft ingesteld kan ook een verzoek om voorlopige voorziening indienen bij de Voorzitter van genoemde Afdeling. Dit verzoek schort de inwerkingtreding van het omgevingsplan niet op. Dat gebeurt pas als de voorzieningenrechter een verzoek om voorlopige voorziening geheel of gedeeltelijk toewijst.</text:p>
            <text:p text:style-name="common-al">Tegen de vaststelling van het beeldkwaliteitsplan kan geen beroep worden ingesteld.</text:p>
            <text:p text:style-name="common-al">17 juni 2026.</text:p>
            <text:p text:style-name="common-al">Burgemeester en wethouders van Hof van Twente,</text:p>
            <text:p text:style-name="common-al">drs. H.A.M. Nauta-van Moorsel MPM, burgemeester,</text:p>
            <text:p text:style-name="last-al">H.L. Dijksterhuis, secretar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286538</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6538</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6538</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Hof van Twente</meta:user-defined>
    <meta:user-defined meta:name="OVERHEID.Informatietype/DC.type">officiële publicatie</meta:user-defined>
    <meta:user-defined meta:name="OVERHEIDop.Rubriek/DC.type">ruimtelijk plan of omgevingsdocument</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Ruimtelijkplan/OVERHEIDop.bekendmakingBetreffendePlan">NL.IMRO.1735.BGxBentelosestr45-VS10</meta:user-defined>
    <meta:user-defined meta:name="OVERHEIDop.Plansoort/OVERHEIDop.plansoort">bestemmings- of omgevingsplan</meta:user-defined>
    <dc:language>nl</dc:language>
    <meta:user-defined meta:name="OVERHEIDop.locatietype/OVERHEIDop.gebiedsmarkering">Adres</meta:user-defined>
    <meta:user-defined meta:name="DC.title">Gewijzigde vaststelling "TAM-omgevingsplan gemeente Hof van Twente Hoofdstuk 22ag Bentelosestraat 45 Bentelo" en beeldkwaliteitsplan.</meta:user-defined>
    <meta:user-defined meta:name="DCTERMS.W3CDTF/DCTERMS.available">2026-06-17</meta:user-defined>
    <meta:user-defined meta:name="DCTERMS.W3CDTF/OVERHEIDop.jaargang">2026</meta:user-defined>
    <meta:user-defined meta:name="OVERHEIDop.publicationIssue">286538</meta:user-defined>
    <meta:user-defined meta:name="OVERHEIDop.GmbID/DC.identifier">gmb-2026-286538</meta:user-defined>
    <meta:user-defined meta:name="OVERHEIDop.versieInformatie"/>
  </office:meta>
</office:document-meta>
</file>