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anderen van één bedrijfsruimte naar drie bedrijfsruimten, Poortstraat 100-102, 3572HN Utrecht, GU-Z2026-00536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oortstraat 100-102, 3572HN Utrecht</text:p>
            <text:p text:style-name="common-al">GU-Z2026-0053631</text:p>
            <text:p text:style-name="common-al">Toelichting: het veranderen van één bedrijfsruimte naar drie bedrijfsruimt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juli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5818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581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581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3631</meta:user-defined>
    <meta:user-defined meta:name="DCTERMS.abstract">Toelichting: het veranderen van één bedrijfsruimte naar drie bedrijfsruimten</meta:user-defined>
    <dc:language>nl</dc:language>
    <meta:user-defined meta:name="OVERHEIDop.locatietype/OVERHEIDop.gebiedsmarkering">Vlak</meta:user-defined>
    <meta:user-defined meta:name="DC.title">Verleende Omgevingsvergunning, het veranderen van één bedrijfsruimte naar drie bedrijfsruimten, Poortstraat 100-102, 3572HN Utrecht, GU-Z2026-0053631</meta:user-defined>
    <meta:user-defined meta:name="OVERHEIDop.datumEindeReactietermijn">2026-07-24</meta:user-defined>
    <meta:user-defined meta:name="OVERHEIDop.terinzageleggingBG">https://jeleefomgeving.nl/inzien/002220647/53becfa7-51fd-46bc-bc04-bb71e5f7b7d0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5818</meta:user-defined>
    <meta:user-defined meta:name="OVERHEIDop.GmbID/DC.identifier">gmb-2026-285818</meta:user-defined>
    <meta:user-defined meta:name="OVERHEIDop.versieInformatie"/>
  </office:meta>
</office:document-meta>
</file>