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evenementen vergunning Kerstmarkt Ouderkerk aan den IJssel op de locatie Rond de kerk Kalverstraat 1 Oud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6-2026 heeft de gemeente een aanvraag ontvangen voor een evenementen vergunning voor evenementen vergunning Kerstmarkt Ouderkerk aan den IJssel op de locatie Rond de kerk Kalverstraat 1 Ouderkerk aan den IJssel. De aanvraag is geregistreerd onder zaaknummer 19311921547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28572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72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72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21547</meta:user-defined>
    <dc:language>nl</dc:language>
    <meta:user-defined meta:name="OVERHEIDop.locatietype/OVERHEIDop.gebiedsmarkering">Vlak</meta:user-defined>
    <meta:user-defined meta:name="DC.title">Kennisgeving ontvangst aanvraag voor een evenementen vergunning voor evenementen vergunning Kerstmarkt Ouderkerk aan den IJssel op de locatie Rond de kerk Kalverstraat 1 Ouderkerk aan den IJssel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5728</meta:user-defined>
    <meta:user-defined meta:name="OVERHEIDop.GmbID/DC.identifier">gmb-2026-285728</meta:user-defined>
    <meta:user-defined meta:name="OVERHEIDop.versieInformatie"/>
  </office:meta>
</office:document-meta>
</file>