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splitsen van onzelfstandige woning naar 6 appartementen ,  Zamenhofdreef 16 , GU-Z2026-00529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Zamenhofdreef 16 </text:p>
            <text:p text:style-name="common-al">GU-Z2026-0052965</text:p>
            <text:p text:style-name="common-al">Toelichting: Het splitsen van onzelfstandige woning naar 6 appartementen 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4 juli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5508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5508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5508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2965</meta:user-defined>
    <meta:user-defined meta:name="DCTERMS.abstract">Toelichting: Het splitsen van onzelfstandige woning naar 6 appartementen </meta:user-defined>
    <dc:language>nl</dc:language>
    <meta:user-defined meta:name="OVERHEIDop.locatietype/OVERHEIDop.gebiedsmarkering">Vlak</meta:user-defined>
    <meta:user-defined meta:name="DC.title">Verleende Omgevingsvergunning, Het splitsen van onzelfstandige woning naar 6 appartementen ,  Zamenhofdreef 16 , GU-Z2026-0052965</meta:user-defined>
    <meta:user-defined meta:name="OVERHEIDop.datumEindeReactietermijn">2026-07-24</meta:user-defined>
    <meta:user-defined meta:name="OVERHEIDop.terinzageleggingBG">https://jeleefomgeving.nl/inzien/002220647/b0aec6a2-9d1a-4fe3-b917-41053cb97cb1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5508</meta:user-defined>
    <meta:user-defined meta:name="OVERHEIDop.GmbID/DC.identifier">gmb-2026-285508</meta:user-defined>
    <meta:user-defined meta:name="OVERHEIDop.versieInformatie"/>
  </office:meta>
</office:document-meta>
</file>