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groten van een pand en creëren van 7 appartementen, Vredenburg 22, 3511BB Utrecht, GU-Z2026-00564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redenburg 22, 3511BB Utrecht</text:p>
            <text:p text:style-name="common-al">GU-Z2026-0056491</text:p>
            <text:p text:style-name="common-al">Toelichting: het vergroten van een pand en creëren van 7 appartement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94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94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94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6491</meta:user-defined>
    <meta:user-defined meta:name="DCTERMS.abstract">Toelichting: het vergroten van een pand en creëren van 7 appartementen</meta:user-defined>
    <dc:language>nl</dc:language>
    <meta:user-defined meta:name="OVERHEIDop.locatietype/OVERHEIDop.gebiedsmarkering">Vlak</meta:user-defined>
    <meta:user-defined meta:name="DC.title">Verleende Omgevingsvergunning, het vergroten van een pand en creëren van 7 appartementen, Vredenburg 22, 3511BB Utrecht, GU-Z2026-0056491</meta:user-defined>
    <meta:user-defined meta:name="OVERHEIDop.datumEindeReactietermijn">2026-07-24</meta:user-defined>
    <meta:user-defined meta:name="OVERHEIDop.terinzageleggingBG">https://jeleefomgeving.nl/inzien/002220647/6e263598-817c-48ae-a81a-3ac3de6705e3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948</meta:user-defined>
    <meta:user-defined meta:name="OVERHEIDop.GmbID/DC.identifier">gmb-2026-284948</meta:user-defined>
    <meta:user-defined meta:name="OVERHEIDop.versieInformatie"/>
  </office:meta>
</office:document-meta>
</file>