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alentijnkade 131 Amsterdam , 29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6656</text:p>
            <text:p text:style-name="common-al">DSO nummer: 2026060801541</text:p>
            <text:p text:style-name="common-al">Ontvangstdatum melding: 08-06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288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28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288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6656</meta:user-defined>
    <meta:user-defined meta:name="DCTERMS.abstract">251061436, Valentijnkade 131 A - 132 Amster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Valentijnkade 131 Amsterdam , 29 meter richting noordoosten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288</meta:user-defined>
    <meta:user-defined meta:name="OVERHEIDop.GmbID/DC.identifier">gmb-2026-284288</meta:user-defined>
    <meta:user-defined meta:name="OVERHEIDop.versieInformatie"/>
  </office:meta>
</office:document-meta>
</file>