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plaatsen van twee dakramen op de woning, Rijksstraatweg 16-1, 3545NA Utrecht, GU-Z2026-00546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ksstraatweg 16-1, 3545NA Utrecht</text:p>
            <text:p text:style-name="common-al">GU-Z2026-0054665</text:p>
            <text:p text:style-name="common-al">Toelichting: het plaatsen van twee dakramen op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233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23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23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GU-Z2026-0054665</meta:user-defined>
    <meta:user-defined meta:name="DCTERMS.abstract">Toelichting: het plaatsen van twee dakramen op de woning</meta:user-defined>
    <dc:language>nl</dc:language>
    <meta:user-defined meta:name="OVERHEIDop.locatietype/OVERHEIDop.gebiedsmarkering">Vlak</meta:user-defined>
    <meta:user-defined meta:name="DC.title">Verleende Omgevingsvergunning, het plaatsen van twee dakramen op de woning, Rijksstraatweg 16-1, 3545NA Utrecht, GU-Z2026-0054665</meta:user-defined>
    <meta:user-defined meta:name="OVERHEIDop.datumEindeReactietermijn">2026-07-24</meta:user-defined>
    <meta:user-defined meta:name="OVERHEIDop.terinzageleggingBG">https://jeleefomgeving.nl/inzien/002220647/b89ab359-941e-4401-a87b-49ee9e8fbe7e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233</meta:user-defined>
    <meta:user-defined meta:name="OVERHEIDop.GmbID/DC.identifier">gmb-2026-284233</meta:user-defined>
    <meta:user-defined meta:name="OVERHEIDop.versieInformatie"/>
  </office:meta>
</office:document-meta>
</file>