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1-1-23-4">
      <text:list-level-style-bullet text:bullet-char="-" text:level="1">
        <style:list-level-properties text:min-label-width="10mm"/>
      </text:list-level-style-bullet>
    </text:list-style>
    <text:list-style style:name="id1-3-2-1-1-23-5">
      <text:list-level-style-bullet text:bullet-char="-" text:level="1">
        <style:list-level-properties text:min-label-width="10mm"/>
      </text:list-level-style-bullet>
    </text:list-style>
  </office:automatic-styles>
  <office:body>
    <office:text>
      <text:p text:style-name="new_page_staatscourant"/>
      <text:p text:style-name="single-kop-titel">Besluit voor splitsingsvergunning Verleend - Mosplein 24A in AMSTERDAM en Mosplein 22B in AMSTERDAM en Mosplein 26C in AMSTERDAM en Mosplein 26B in AMSTERDAM en Mosplein 24C in AMSTERDAM en Mosplein 22C in AMSTERDAM en Mosplein 26A in AMSTERDAM en Mosplein 20A in AMSTERDAM en Mosplein 20B in AMSTERDAM en Mosplein 24B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Verleend: het splitsen van het gebouw in 12 appartementsrechten op adres Mosplein 24A in AMSTERDAM en Mosplein 22B in AMSTERDAM en Mosplein 26C in AMSTERDAM en Mosplein 26B in AMSTERDAM en Mosplein 24C in AMSTERDAM en Mosplein 22C in AMSTERDAM en Mosplein 26A in AMSTERDAM en Mosplein 20A in AMSTERDAM en Mosplein 20B in AMSTERDAM en Mosplein 24B in AMSTERDAM</text:p>
            <text:p text:style-name="common-al">Verzonden naar aanvrager op: 22-05-2026</text:p>
            <text:p text:style-name="common-al">Kenmerk gemeente: Z/24/2333454</text:p>
            <text:p text:style-name="common-al"/>
            <text:p text:style-name="common-al">
            <text:span text:style-name="nadrukvet">Toestemming voor het splitsen van een gebouw met woningen aan Mosplein 24A in AMSTERDAM en Mosplein 22B in AMSTERDAM en Mosplein 26C in AMSTERDAM en Mosplein 26B in AMSTERDAM en Mosplein 24C in AMSTERDAM en Mosplein 22C in AMSTERDAM en Mosplein 26A in AMSTERDAM en Mosplein 20A in AMSTERDAM en Mosplein 20B in AMSTERDAM en Mosplein 24B in AMSTERDAM</text:span>
          </text:p>
            <text:p text:style-name="common-al">De gemeente Amsterdam verleende een splitsingsvergunning. De gemeente Amsterdam geeft hiermee toestemming voor het splitsen van een gebouw met woningen aan Mosplein 24A in AMSTERDAM en Mosplein 22B in AMSTERDAM en Mosplein 26C in AMSTERDAM en Mosplein 26B in AMSTERDAM en Mosplein 24C in AMSTERDAM en Mosplein 22C in AMSTERDAM en Mosplein 26A in AMSTERDAM en Mosplein 20A in AMSTERDAM en Mosplein 20B in AMSTERDAM en Mosplein 24B in AMSTERDAM.</text:p>
            <text:p text:style-name="common-al">
            <text:span text:style-name="nadrukvet">Waarom de gemeente Amsterdam dit bericht publiceert</text:span>
          </text:p>
            <text:p text:style-name="common-al">Een splitsingsvergunning geeft toestemming het gebouw op te delen in appartementsrechten. Dit betekent dat de woningen afzonderlijk verkocht kunnen worden. Met dit bericht laat de gemeente Amsterdam u weten dat er misschien iets verandert in uw omgeving. Dan kunt u op tijd reageren als u het hier niet mee eens bent.</text:p>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text:p>
            <text:p text:style-name="common-al">Stuur een e-mail naar stadsdeel</text:p>
            <text:p text:style-name="common-al">
            <text:a xlink:href="mailto:wabovergunningensdn@amsterdam.nl?Subject=Dossier Z/24/2333454" xlink:type="simple">wabovergunningensdn@amsterdam.nl</text:a>
          </text:p>
            <text:p text:style-name="common-al">
            Geef daarbij de volgende gegevens aan:</text:p>
            <text:list text:style-name="id1-3-2-1-1-16">
              <text:list-item text:style-override="id1-3-2-1-1-16-1">
                <text:number>-</text:number>
                <text:p text:style-name="al">straatnaam uit de aanvraag</text:p>
              </text:list-item>
              <text:list-item text:style-override="id1-3-2-1-1-16-2">
                <text:number>-</text:number>
                <text:p text:style-name="al">bijbehorend huisnummer</text:p>
              </text:list-item>
              <text:list-item text:style-override="id1-3-2-1-1-1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3">
              <text:list-item text:style-override="id1-3-2-1-1-23-1">
                <text:number>-</text:number>
                <text:p text:style-name="al">uw naam, adres en telefoonnummer;</text:p>
              </text:list-item>
              <text:list-item text:style-override="id1-3-2-1-1-23-2">
                <text:number>-</text:number>
                <text:p text:style-name="al">de datum waarop u het bezwaarschrift schrijft en uw handtekening;</text:p>
              </text:list-item>
              <text:list-item text:style-override="id1-3-2-1-1-23-3">
                <text:number>-</text:number>
                <text:p text:style-name="al">het besluit waartegen u bezwaar maakt, datum en referentienummer/kenmerk van het besluit;</text:p>
              </text:list-item>
              <text:list-item text:style-override="id1-3-2-1-1-23-4">
                <text:number>-</text:number>
                <text:p text:style-name="al">de reden(en) waarom u bezwaar maakt;</text:p>
              </text:list-item>
              <text:list-item text:style-override="id1-3-2-1-1-2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84092</text:span><text:line-break/><text:date style:data-style-name="dag" text:fixed="true" text:date-value="2026-06-16"/><text:line-break/><text:date style:data-style-name="jaar" text:fixed="true" text:date-value="2026-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4092</text:span><text:date style:data-style-name="nicedate" text:fixed="true" text:date-value="2026-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4092</text:span><text:date style:data-style-name="nicedate" text:fixed="true" text:date-value="2026-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333454</meta:user-defined>
    <meta:user-defined meta:name="DCTERMS.abstract">Het splitsen van het gebouw in 12 appartementsrechten op adres Mosplein 24A en Mosplein 22B en Mosplein 26C en Mosplein 26B en Mosplein 24C en Mosplein 22C en Mosplein 26A en Mosplein 20A en Mosplein 20B en Mosplein 24B</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voor splitsingsvergunning Verleend - Mosplein 24A in AMSTERDAM en Mosplein 22B in AMSTERDAM en Mosplein 26C in AMSTERDAM en Mosplein 26B in AMSTERDAM en Mosplein 24C in AMSTERDAM en Mosplein 22C in AMSTERDAM en Mosplein 26A in AMSTERDAM en Mosplein 20A in AMSTERDAM en Mosplein 20B in AMSTERDAM en Mosplein 24B in AMSTERDAM</meta:user-defined>
    <meta:user-defined meta:name="DCTERMS.W3CDTF/DCTERMS.available">2026-06-16</meta:user-defined>
    <meta:user-defined meta:name="DCTERMS.W3CDTF/OVERHEIDop.jaargang">2026</meta:user-defined>
    <meta:user-defined meta:name="OVERHEIDop.publicationIssue">284092</meta:user-defined>
    <meta:user-defined meta:name="OVERHEIDop.GmbID/DC.identifier">gmb-2026-284092</meta:user-defined>
    <meta:user-defined meta:name="OVERHEIDop.versieInformatie"/>
  </office:meta>
</office:document-meta>
</file>