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stigen van horeca genaamd Frissestein Exploitatie B.V. aan Deilsedijk 73-75 te Dei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coholvergunning</text:span>
          </text:p>
            <text:p text:style-name="common-al">De burgemeester heeft een alcoholvergunning verleend voor het vestigen van horeca genaamd Frissestein Exploitatie B.V. op het adres Deilsedijk 73-75 te Deil.(overhandigd op 8 juni 2026) </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282743</text:span><text:line-break/><text:date style:data-style-name="dag" text:fixed="true" text:date-value="2026-06-16"/><text:line-break/><text:date style:data-style-name="jaar" text:fixed="true" text:date-value="2026-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2743</text:span><text:date style:data-style-name="nicedate" text:fixed="true" text:date-value="2026-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2743</text:span><text:date style:data-style-name="nicedate" text:fixed="true" text:date-value="2026-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DC.title">Toestemming voor het vestigen van horeca genaamd Frissestein Exploitatie B.V. aan Deilsedijk 73-75 te Deil</meta:user-defined>
    <meta:user-defined meta:name="DCTERMS.W3CDTF/DCTERMS.available">2026-06-16</meta:user-defined>
    <meta:user-defined meta:name="DCTERMS.W3CDTF/OVERHEIDop.jaargang">2026</meta:user-defined>
    <meta:user-defined meta:name="OVERHEIDop.publicationIssue">282743</meta:user-defined>
    <meta:user-defined meta:name="OVERHEIDop.GmbID/DC.identifier">gmb-2026-282743</meta:user-defined>
    <meta:user-defined meta:name="OVERHEIDop.versieInformatie"/>
  </office:meta>
</office:document-meta>
</file>