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renovatie van het bedrijfspand, inclusief brandveiligheidsmaatregelen, Ganzepool 6,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de renovatie van het bedrijfspand, inclusief brandveiligheidsmaatregelen, aan de Ganzepool 6 te Brunssum.</text:p>
            <text:p text:style-name="common-al">Dossiernummer: 0899202669344</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23 juli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van het Klant Contact Centrum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282006</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2006</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2006</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de renovatie van het bedrijfspand, inclusief brandveiligheidsmaatregelen, Ganzepool 6, Brunssum</meta:user-defined>
    <meta:user-defined meta:name="DCTERMS.W3CDTF/DCTERMS.available">2026-06-17</meta:user-defined>
    <meta:user-defined meta:name="DCTERMS.W3CDTF/OVERHEIDop.jaargang">2026</meta:user-defined>
    <meta:user-defined meta:name="OVERHEIDop.publicationIssue">282006</meta:user-defined>
    <meta:user-defined meta:name="OVERHEIDop.GmbID/DC.identifier">gmb-2026-282006</meta:user-defined>
    <meta:user-defined meta:name="OVERHEIDop.versieInformatie"/>
  </office:meta>
</office:document-meta>
</file>