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Vaststelling herstelbesluit bestemmingsplan ‘Oostvaarderskwartier, Hazerswoude-Dor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lphen aan den Rijn maakt (op grond van artikel 3.8 van de Wet ruimtelijke ordening) bekend dat de gemeenteraad op 28 mei 2026 het herstelbesluit bestemmingsplan ‘Oostvaarderskwartier, Hazerswoude-Dorp’ heeft vastgesteld.</text:p>
            <text:p text:style-name="tussenkopcur">Achtergrond</text:p>
            <text:p text:style-name="common-al">Op 26 september 2024 stelde de gemeenteraad het ‘Oostvaarderskwartier, Hazerswoude-Dorp’ vast (met identificatienummer (NL.IMRO.0484.HDoostvkwartier-VA01). Het plan</text:p>
            <text:p text:style-name="common-al">voorziet in de nieuwbouw van 58 sociale huurwoningen en 6 vrije sector woningen. De woningbouwontwikkeling wordt beoogd op het derde veld van de voetbalclub Hazerswoudse Boys. Voor de voetbalclub worden de mogelijkheden voor een nieuw kunstgrasveld dichterbij de overige faciliteiten van de voetbalclub onderzocht. Hierdoor wordt de accommodatie beter geclusterd en ontstaat er ruimte voor het woningbouwplan. </text:p>
            <text:p text:style-name="common-al">Tegen dit besluit van de gemeenteraad is beroep ingesteld. In een tussenuitspraak van 4 februari 2026 heeft de Afdeling bestuursrechtspraak van de Raad van State (op grond van artikel 8:51d van de Algemene wet bestuursrecht) de gemeenteraad opgedragen binnen 16 weken een herstelbesluit te nemen. De Afdeling heeft een gebrek geconstateerd dat verband houdt met het uit het oogpunt van goede ruimtelijke ordening noodzakelijke trottoir op de Heerenlaan. De aanleg en instandhouding van dat trottoir moeten in de planregels worden geborgd.</text:p>
            <text:p text:style-name="tussenkopcur">Wat houdt het herstelbesluit in</text:p>
            <text:p text:style-name="common-al">Om aan deze opdracht te kunnen voldoen, heeft de gemeenteraad een herstelbesluit genomen. Het herstelbesluit bestaat kort samengevat uit:</text:p>
            <text:list text:style-name="id1-3-2-1-1-8">
              <text:list-item text:style-override="id1-3-2-1-1-8-1">
                <text:number>•</text:number>
                <text:p text:style-name="al">borging van de aanleg en instandhouding van het trottoir aan de Heerenlaan met een voorwaardelijke verplichting in de planregels</text:p>
              </text:list-item>
              <text:list-item text:style-override="id1-3-2-1-1-8-2">
                <text:number>•</text:number>
                <text:p text:style-name="al">Aanpassing van de toelichting met een toevoeging aan paragraaf 7.2</text:p>
              </text:list-item>
            </text:list>
            <text:p text:style-name="common-al">Dit herstelbesluit is verwerkt in het bestemmingsplan ‘Oostvaarderskwartier, Hazerswoude-Dorp’, dat nu in een nieuwe versie (-VA02) wordt gepubliceerd. De overige onderdelen van het in 2024 vastgestelde bestemmingsplan ‘Oostvaarderskwartier, Hazerswoude-Dorp’ blijven met dit besluit ongewijzigd.</text:p>
            <text:p text:style-name="tussenkopcur">Hoe kunt u het herstelbesluit inzien?</text:p>
            <text:p text:style-name="common-al">Het gewijzigd bestemmingsplan ‘Oostvaarderskwartier, Hazerswoude-Dorp (met identificatienummer NL.IMRO.0484.HDoostvkwartier-VA02) en de bijhorende bestanden liggen vanaf 18 juni 2026 voor zes weken ter inzage. Deze zijn in te zien bij de informatiebalie in het gemeentehuis. U kunt het bestemmingsplan ook digitaal bekijken via www.omgevingswet.overheid.nl/regels-op-de-kaart (door het invoeren van een adres, plannaam of bovenstaand identificatienummer).</text:p>
            <text:p text:style-name="tussenkopcur">Hoe kunt u beroep instellen?</text:p>
            <text:p text:style-name="common-al">Vanaf 19 juni 2026 kunt u gedurende zes weken beroep instellen tegen de planonderdelen die deel uitmaken van het herstelbesluit. Het beroep richt u aan de Afdeling Bestuursrechtspraak van de Raad van State, postbus 20019, 2500 EA Den Haag.</text:p>
            <text:p text:style-name="tussenkopcur">Als u niet kunt wachten op de beslissing.</text:p>
            <text:p text:style-name="last-al">Een beroepschrift heeft geen schorsende werking. Dit betekent dat de gevolgen van het besluit niet worden uitgesteld. Als u niet kunt wachten op de beslissing op uw beroep kunt u een verzoek om voorlopige voorziening indienen bij de Voorzitter van de Afdeling. U kunt ook digitaal een beroep en verzoek om een voorlopige voorziening indienen. Daarvoor heeft u wel een elektronische handtekening (DigiD) nodig. Kijk op de website digitaalloket.raadvanstate.nl voor meer informatie over het digitaal indienen van een beroep en een verzoek om voorlopige voorziening.</text:p>
            <text:p text:style-name="tekst_bottom"/>
          </text:section>
        </text:section>
        <text:section text:name="zakelijke-mededeling-sluiting_id1-3-2-2" text:style-name="zakelijke-mededeling-sluiting">
          <text:section text:name="ondertekening_id1-3-2-2-1">
            <text:p><text:span text:style-name="functie">Burgemeester en wethouders van Alphen aan den Rijn, 17 jun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81493</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1493</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1493</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Alphen aan den Rijn</meta:user-defined>
    <meta:user-defined meta:name="OVERHEID.Informatietype/DC.type">officiële publicatie</meta:user-defined>
    <meta:user-defined meta:name="OVERHEIDop.Rubriek/DC.type">ruimtelijk plan of omgevingsdocument</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imtelijkplan/OVERHEIDop.bekendmakingBetreffendePlan">NL.IMRO.0484.HDoostvkwartier-VA02</meta:user-defined>
    <meta:user-defined meta:name="OVERHEIDop.Plansoort/OVERHEIDop.plansoort">bestemmings- of omgevingsplan</meta:user-defined>
    <dc:language>nl</dc:language>
    <meta:user-defined meta:name="OVERHEIDop.locatietype/OVERHEIDop.gebiedsmarkering">Punt</meta:user-defined>
    <meta:user-defined meta:name="DC.title">Vaststelling herstelbesluit bestemmingsplan ‘Oostvaarderskwartier, Hazerswoude-Dorp’</meta:user-defined>
    <meta:user-defined meta:name="DCTERMS.W3CDTF/DCTERMS.available">2026-06-17</meta:user-defined>
    <meta:user-defined meta:name="DCTERMS.W3CDTF/OVERHEIDop.jaargang">2026</meta:user-defined>
    <meta:user-defined meta:name="OVERHEIDop.publicationIssue">281493</meta:user-defined>
    <meta:user-defined meta:name="OVERHEIDop.GmbID/DC.identifier">gmb-2026-281493</meta:user-defined>
    <meta:user-defined meta:name="OVERHEIDop.versieInformatie"/>
  </office:meta>
</office:document-meta>
</file>