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Buiten behandeling gesteld - Linnaeusparkweg 19-3 in Amsterdam en Linnaeusparkweg 19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Buiten behandeling gesteld: het splitsen van het gebouw in 2 appartementsrechten op adres Linnaeusparkweg 19-3 in Amsterdam en Linnaeusparkweg 19-1 in AMSTERDAM</text:p>
            <text:p text:style-name="common-al">Verzonden naar aanvrager op: 10-06-2026</text:p>
            <text:p text:style-name="common-al">Kenmerk gemeente: Z/26/3098494</text:p>
            <text:p text:style-name="common-al"/>
            <text:p text:style-name="common-al">
            <text:span text:style-name="nadrukvet">Buiten behandeling aanvraag voor het splitsen van een gebouw met woningen aan Linnaeusparkweg 19-3 in Amsterdam en Linnaeusparkweg 19-1 in AMSTERDAM</text:span>
          </text:p>
            <text:p text:style-name="common-al">De gemeente Amsterdam stelt een splitsingsvergunning buiten behandeling. De gemeente Amsterdam stopt hiermee de aanvraag voor het splitsen van een gebouw met woningen aan Linnaeusparkweg 19-3 in Amsterdam en Linnaeusparkweg 19-1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is nodig om toestemming te krijgen voor het opdelen van een gebouw in appartementsrechten. Met dit bericht laat de gemeente Amsterdam u weten dat we de aanvraag niet verder behandel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Oost.vergunningen.dvl@amsterdam.nl?Subject=Dossier Z/26/3098494" xlink:type="simple">Stadsloket.Oost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1029</text:span><text:line-break/><text:date style:data-style-name="dag" text:fixed="true" text:date-value="2026-06-15"/><text:line-break/><text:date style:data-style-name="jaar" text:fixed="true" text:date-value="2026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1029</text:span><text:date style:data-style-name="nicedate" text:fixed="true" text:date-value="2026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1029</text:span><text:date style:data-style-name="nicedate" text:fixed="true" text:date-value="2026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8494</meta:user-defined>
    <meta:user-defined meta:name="DCTERMS.abstract">Het splitsen van het gebouw in 2 appartementsrechten op adres Linnaeusparkweg 19-3 en Linnaeusparkweg 19-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voor splitsingsvergunning Buiten behandeling gesteld - Linnaeusparkweg 19-3 in Amsterdam en Linnaeusparkweg 19-1 in AMSTERDAM</meta:user-defined>
    <meta:user-defined meta:name="DCTERMS.W3CDTF/DCTERMS.available">2026-06-15</meta:user-defined>
    <meta:user-defined meta:name="DCTERMS.W3CDTF/OVERHEIDop.jaargang">2026</meta:user-defined>
    <meta:user-defined meta:name="OVERHEIDop.publicationIssue">281029</meta:user-defined>
    <meta:user-defined meta:name="OVERHEIDop.GmbID/DC.identifier">gmb-2026-281029</meta:user-defined>
    <meta:user-defined meta:name="OVERHEIDop.versieInformatie"/>
  </office:meta>
</office:document-meta>
</file>