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0114625i8b2f5bf0-3eea-4987-995c-ffcb1d8d6819.png" manifest:media-type="image/png"/>
  <manifest:file-entry manifest:full-path="Pictures/Schermafbeelding2026-06-10115034i0b86c793-af5f-48bf-95ee-5852357360a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lengtebeperking aan Zuiderlicht te Heerhugowaard</text:p>
      <text:section text:name="regeling_id1-3-2" text:style-name="regeling">
        <text:section text:name="aanhef_id1-3-2-1" text:style-name="aanhef">
          <text:section text:name="context_id1-3-2-1-1" text:style-name="context">
            <text:p text:style-name="context.al">Datum: 19/6/2026</text:p>
            <text:p text:style-name="context.al">Zaak: 1254141</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Doelstelling</text:span>
          </text:p>
            <text:p text:style-name="considerans.al">Uit het oogpunt van het voorkomen of beperken van door het verkeer veroorzaakte overlast, hinder of schade is het gewenst om op de Zuiderlicht ten zuiden van de kruising met de Hof van Ra en op de Zuiderlicht ten oosten van de kruising met de Keerkring een lengtebeperking in te stellen met het bord C17 op een lengte van 10 meter.</text:p>
            <text:p text:style-name="considerans.al">Met het bovenstaande wordt beoogd schade te voorkomen aan de openbare ruimte waar de bocht te smal is voor grote voertuigen. Deze komt nu vaak naar boven en is met regelmaat hersteld maar brengt struikelgevaar voor de voetgangers wiens stoep kapot gereden wordt.</text:p>
            <text:p text:style-name="considerans.al">
            <text:span text:style-name="nadrukvet">Motivering</text:span>
          </text:p>
            <text:p text:style-name="considerans.al">Deze maatregel is nodig omdat deze weg lijdt tot een bocht die te smal is voor voertuigen met een grotere lengte dan de aangegeven maximale lengte. Regelmatig ontstaat hierdoor schade aan de openbare ruimte, met name aan het trottoir. Deze schade is meerdere malen hersteld, maar blijft zich voordoen en veroorzaakt bovendien struikelgevaar voor voetgangers. Door het instellen van een lengtebeperking wordt beoogd deze schade en het daarmee samenhangende veiligheidsrisico te voorkomen.</text:p>
            <text:p text:style-name="considerans.al">
            <text:span text:style-name="nadrukvet">Zienswijzen</text:span>
          </text:p>
            <text:p text:style-name="considerans.al">Er heeft een ontwerpbesluit ter inzage gelegen. Er zijn geen zienswijzen ingediend<text:span text:style-name="nadrukvet"><text:span text:style-name="nadrukcur">. </text:span></text:span></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Overeenkomstig artikel 24 van het Besluit administratieve bepalingen inzake het wegverkeer is overleg gepleegd, namens de korpschef, met een vertegenwoordiger van de politie, eenheid Noord-Holland. De politie adviseert positief op het voorgenomen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vorenstaande overwegingen spreken burgemeester en wethouders het voornemen uit om het bord C17 10m te plaatsen op de Zuiderlicht ten zuiden van de kruising met de Hof van Ra en op de Zuiderlicht ten oosten van de kruising met de Keerkring.</text:p>
            <text:p text:style-name="common-al">
            <text:span text:style-name="nadrukvet">Bebording volgens het Reglement Verkeersregels en Verkeersteken (RVV) 1990:</text:span>
          </text:p>
            <text:p text:style-name="common-al">Bijlage 1, hoofdstuk C </text:p>
            <text:p text:style-name="common-al">Afbeelding</text:p>
            <text:p text:style-name="common-al">
            <draw:frame><draw:text-box><text:section text:name="plaatje_id1-3-2-2-1-6-1" text:style-name="plaatje">
              <text:p text:style-name="illustratie_id1-3-2-2-1-6-1-1"><draw:frame draw:style-name="illustratie_id1-3-2-2-1-6-1-1" text:anchor-type="paragraph" svg:width="20mm" svg:height="17.5mm"><draw:image xlink:href="Pictures/Schermafbeelding2026-06-10114625i8b2f5bf0-3eea-4987-995c-ffcb1d8d6819.png" xlink:type="simple"/></draw:frame></text:p>
            </text:section></draw:text-box></draw:frame>
          </text:p>
            <text:p text:style-name="common-al">Bordnummer</text:p>
            <text:p text:style-name="common-al">C17 (10m) </text:p>
            <text:p text:style-name="common-al">Omschrijving</text:p>
            <text:p text:style-name="last-al">Gesloten voor voertuigen en samenstellen van voertuigen die, met inbegrip van lading, langer zijn dan op het bord is aangegeven</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19/6/2026 </text:span>
          </text:p>
          </text:section>
          <text:section text:name="ondertekening_id1-3-2-3-2">
            <text:p><text:span text:style-name="functie">Burgemeester en wethouders van Dijk en Waard,</text:span></text:p>
          </text:section>
          <text:section text:name="ondertekening_id1-3-2-3-3">
            <text:p><text:span text:style-name="deze">Namens deze, </text:span></text:p>
          </text:section>
          <text:section text:name="ondertekening_id1-3-2-3-4">
            <text:p><text:span text:style-name="deze">T. M. Potse</text:span></text:p>
          </text:section>
          <text:section text:name="ondertekening_id1-3-2-3-5">
            <text:p><text:span text:style-name="deze">Beheerder mobiliteit,</text:span></text:p>
          </text:section>
          <text:section text:name="ondertekening_id1-3-2-3-6">
            <text:p><text:span text:style-name="deze">Gemeente Dijk en Waard</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vet">Wilt u het besluit inzien?</text:span>
        </text:p>
          <text:p text:style-name="bezwaarschrift_al">Het besluit ligt tot en met 6 weken na publicatiedatum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roep</text:span>
        </text:p>
          <text:p text:style-name="bezwaarschrift_al">Bent u belanghebbende en bent u het niet eens met dit besluit dan kunt u beroep instellen. U kunt alleen beroep instellen als u eerder een zienswijze heeft ingediend, of kunt aantonen dat u daartoe redelijkerwijs niet toe in staat bent geweest. Ook kunt u beroep instellen, als u het niet eens bent met één van de wijzigingen in het definitieve besluit, ten opzichte van het ontwerpbesluit. U stuurt dan binnen zes weken na publicatiedatum van dit besluit een beroepschrift naar de Rechtbank Alkmaar, sector Bestuursrecht, Postbus 251, 1800 BG in Alkmaar. </text:p>
          <text:p text:style-name="bezwaarschrift_al">In het beroepschrift moeten ten minste zijn vermeld: </text:p>
          <text:list text:style-name="id1-3-2-4-9">
            <text:list-item text:style-override="id1-3-2-4-9-1">
              <text:number>•</text:number>
              <text:p text:style-name="al">Uw naam en adres</text:p>
            </text:list-item>
            <text:list-item text:style-override="id1-3-2-4-9-2">
              <text:number>•</text:number>
              <text:p text:style-name="al"> Een omschrijving van het besluit waartegen u beroep instelt</text:p>
            </text:list-item>
            <text:list-item text:style-override="id1-3-2-4-9-3">
              <text:number>•</text:number>
              <text:p text:style-name="al"> De reden(en) waarom u het niet eens bent met de beslissing)</text:p>
            </text:list-item>
            <text:list-item text:style-override="id1-3-2-4-9-4">
              <text:number>•</text:number>
              <text:p text:style-name="al"> De datum waarop u het beroepschrift geschreven heeft </text:p>
            </text:list-item>
          </text:list>
          <text:p text:style-name="bezwaarschrift_al">Daarnaast dient u een kopie van het besluit mee te zenden naar de Rechtbank.</text:p>
          <text:p text:style-name="bezwaarschrift_al">U kunt ook digitaal beroep instellen bij de rechtbank via http://loket.rechtspraak.nl/bestuursrecht. Hiervoor heeft u een DigiD (elektronische handtekening) nodig. Kijk op de genoemde website voor de precieze voorwaarden.</text:p>
          <text:p text:style-name="bezwaarschrift_al">Voor de behandeling van een beroepschrift moet u een bijdrage betalen, het zogenaamde griffierecht. Op www.rechtspraak.nl kunt u de brochure “beroep instellen bij de rechtbank, de Bestuursrechtelijke procedure” vinden. Hierin vindt u alle relevante informatie. </text:p>
          <text:p text:style-name="bezwaarschrift_al">
          <text:span text:style-name="nadrukvet">Voorlopige Voorziening</text:span>
        </text:p>
          <text:p text:style-name="bezwaarschrift_al">De uitvoering van het besluit gaat gewoon door, ook al heeft u beroep ingesteld. Als u van mening bent dat een uitspraak van de rechter op uw beroep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roepschrift heeft ingediend bij de rechtbank. Het verzoek om een voorlopige voorziening stuurt u naar de Voorzieningenrechter van de Arrondissementsrechtbank te Alkmaar, sector Bestuursrecht, Postbus 251, 1800 BG Alkmaar. Voor de behandeling van een verzoek om voorlopige voorziening is ook griffierecht verschuldigd.</text:p>
          <text:p text:style-name="bezwaarschrift_al">U kunt ook digitaal een verzoek om een voorlopige voorziening indienen bij de rechtbank via http://loket.rechtspraak.nl/bestuursrecht. Hiervoor heeft u een DigiD (elektronische handtekening) nodig. Kijk op de genoemde website voor de precieze voorwaarden.</text:p>
          <text:p text:style-name="bezwaarschrift_al">Bijlage 1, locatie borden</text:p>
          <text:p text:style-name="bezwaarschrift_al">
          <draw:frame><draw:text-box><text:section text:name="plaatje_id1-3-2-4-18-1" text:style-name="plaatje">
            <text:p text:style-name="illustratie_id1-3-2-4-18-1-1"><draw:frame draw:style-name="illustratie_id1-3-2-4-18-1-1" text:anchor-type="paragraph" svg:width="150mm" svg:height="104.1mm"><draw:image xlink:href="Pictures/Schermafbeelding2026-06-10115034i0b86c793-af5f-48bf-95ee-5852357360a5.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79839</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9</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839</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instellen van een lengtebeperking - aan Zuiderlicht te Heerhugowaa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54141</meta:user-defined>
    <meta:user-defined meta:name="OVERHEIDop.verkeersbordcode">C17</meta:user-defined>
    <dc:language>nl</dc:language>
    <meta:user-defined meta:name="OVERHEIDop.locatietype/OVERHEIDop.gebiedsmarkering">Weg</meta:user-defined>
    <meta:user-defined meta:name="DC.title">Verkeersbesluit voor het instellen van een lengtebeperking aan Zuiderlicht te Heerhugowaard</meta:user-defined>
    <meta:user-defined meta:name="DCTERMS.W3CDTF/DCTERMS.available">2026-06-19</meta:user-defined>
    <meta:user-defined meta:name="DCTERMS.W3CDTF/OVERHEIDop.jaargang">2026</meta:user-defined>
    <meta:user-defined meta:name="OVERHEIDop.publicationIssue">279839</meta:user-defined>
    <meta:user-defined meta:name="OVERHEIDop.GmbID/DC.identifier">gmb-2026-279839</meta:user-defined>
    <meta:user-defined meta:name="OVERHEIDop.versieInformatie"/>
  </office:meta>
</office:document-meta>
</file>