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Nota ‘Niet meer doelmatig te gebruiken bollengrond’ ter inzage</text:p>
      <text:section text:name="regeling_id1-3-2" text:style-name="regeling">
        <text:section text:name="aanhef_id1-3-2-1" text:style-name="aanhef">
          <text:section text:name="preambule_id1-3-2-1-1" text:style-name="preambule">
            <text:p text:style-name="al">Burgemeester en Wethouders van de gemeente Teylingen maken bekend dat de Nota ‘Niet meer doelmatig te gebruiken bollengrond’ ter inzage wordt gelegd voor de inwoners vanaf 15 juni 2026 tot en met 26 juli 2026. Tijdens deze periode kunnen zienswijzen worden ingediend.</text:p>
            <text:p text:style-name="al"/>
            <text:p text:style-name="al">
            <text:span text:style-name="nadrukvet">Inhoud nota</text:span>
          </text:p>
            <text:p text:style-name="al">De gemeente Teylingen ziet dat sommige percelen in de drie dorpen officieel de bestemming bollengrond hebben, maar in de praktijk niet goed als bollengrond gebruikt kunnen worden. Voor de handhaving hiervoor bestond nog geen duidelijk beleidskader. In 2022 is daarom een beoordelingskader opgesteld, wat heeft geleid tot de Nota Niet meer doelmatig te gebruiken bollengrond.</text:p>
            <text:p text:style-name="al"/>
            <text:p text:style-name="al">In de buurgemeenten Lisse en Hillegom is de genoemde nota al in 2024 vastgesteld, maar de gemeente Teylingen had dit uitgesteld vanwege nieuw regionaal beleid voor het landelijk gebied: het Programma Landelijk Gebied en Duurzame Greenport. Nu dit programma is vastgesteld, kan Teylingen verder met het vaststellen van de nota.</text:p>
            <text:p text:style-name="al"/>
            <text:p text:style-name="al">Het advies van de Land- en Tuinbouworganisatie (LTO) om de genoemde oppervlakte ‘niet meer doelmatig te gebruiken bollengrond’ van 4.000 vierkante meter te verlagen naar 1.500 vierkante meter, is overgenomen in de nota. Daarnaast zijn teksten geactualiseerd op basis van het Programma Landelijk Gebied en Duurzame Greenport. Omdat eerder ontvangen reacties van inwoners nog niet zijn beantwoord, wordt de nota opnieuw ter inzage gelegd.</text:p>
            <text:p text:style-name="al"/>
            <text:p text:style-name="al">
            <text:span text:style-name="nadrukvet">Terinzagelegging</text:span>
          </text:p>
            <text:p text:style-name="al">De genoemde nota ligt ter inzage van 15 juni 2026 tot en met 26 juli 2026. Tijdens deze periode kunnen inwoners schriftelijk of mondeling een zienswijze indienen. Een zienswijze richt u aan het college van Burgemeester en Wethouders van de gemeente Teylingen en kunt u indienen via <text:a xlink:href="mailto:info@hltsamen.nl" xlink:type="simple">info@hltsamen.nl</text:a>.</text:p>
            <text:p text:style-name="al"/>
            <text:p text:style-name="al">Wilt u langskomen op het Bestuurscentrum Voorhout om de Nota in te zien? Maak dan telefonisch een afspraak via: 140252.</text:p>
            <text:p text:style-name="al"/>
            <text:p text:style-name="al">Adres Bestuurscentrum Voorhout: Raadhuisplein 1, 2215 MA Voorhout.</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278991</text:span><text:line-break/><text:date style:data-style-name="dag" text:fixed="true" text:date-value="2026-06-12"/><text:line-break/><text:date style:data-style-name="jaar" text:fixed="true" text:date-value="2026-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8991</text:span><text:date style:data-style-name="nicedate" text:fixed="true" text:date-value="2026-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8991</text:span><text:date style:data-style-name="nicedate" text:fixed="true" text:date-value="2026-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5/xml/MC-DRP-OverigeInformatie-Web-CB.xml</meta:user-defined>
    <meta:user-defined meta:name="OVERHEID.Gemeente/DC.creator">Teylingen</meta:user-defined>
    <meta:user-defined meta:name="OVERHEID.Informatietype/DC.type">officiële publicatie</meta:user-defined>
    <meta:user-defined meta:name="OVERHEIDop.Rubriek/DC.type">overige overheidsinformatie</meta:user-defined>
    <meta:user-defined meta:name="OVERHEID.Gemeente/OVERHEID.authority">Teylingen</meta:user-defined>
    <meta:user-defined meta:name="OVERHEID.Gemeente/DCTERMS.publisher">Teylingen</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Nota ‘Niet meer doelmatig te gebruiken bollengrond’ ter inzage</meta:user-defined>
    <meta:user-defined meta:name="DCTERMS.W3CDTF/DCTERMS.available">2026-06-12</meta:user-defined>
    <meta:user-defined meta:name="OVERHEIDop.externeBijlage">Nota niet meer doelmatig te gebruiken bollengrond |exb-2026-20644</meta:user-defined>
    <meta:user-defined meta:name="DCTERMS.W3CDTF/OVERHEIDop.jaargang">2026</meta:user-defined>
    <meta:user-defined meta:name="OVERHEIDop.publicationIssue">278991</meta:user-defined>
    <meta:user-defined meta:name="OVERHEIDop.GmbID/DC.identifier">gmb-2026-278991</meta:user-defined>
    <meta:user-defined meta:name="OVERHEIDop.versieInformatie"/>
  </office:meta>
</office:document-meta>
</file>