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6-09161213i55fcbe8a-3e84-4656-909b-a85277927ef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huur snippergroen nabij Larixplantsoen 23</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N, 7326 (gedeeltelijk) ter grootte van ca. 109 vierkante meter te verhuren aan de eigenaar van de aangrenzende woning aan <text:span text:style-name="nadrukvet">Larixplantsoen 23, 1702XG Heerhugowaard.</text:span></text:p>
            <text:p text:style-name="common-al">Het te verhuren perceel grenst uitsluitend aan het perceel van de beoogde huurder. De gemeente is van oordeel dat de beoogde huurd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huur,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20mm" svg:height="166.8mm"><draw:image xlink:href="Pictures/Schermafbeelding2026-06-09161213i55fcbe8a-3e84-4656-909b-a85277927ef8.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278128</text:span><text:line-break/><text:date style:data-style-name="dag" text:fixed="true" text:date-value="2026-06-12"/><text:line-break/><text:date style:data-style-name="jaar" text:fixed="true" text:date-value="2026-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8128</text:span><text:date style:data-style-name="nicedate" text:fixed="true" text:date-value="2026-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8128</text:span><text:date style:data-style-name="nicedate" text:fixed="true" text:date-value="2026-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7/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huur snippergroen nabij Larixplantsoen 23</meta:user-defined>
    <meta:user-defined meta:name="DCTERMS.W3CDTF/DCTERMS.available">2026-06-12</meta:user-defined>
    <meta:user-defined meta:name="DCTERMS.W3CDTF/OVERHEIDop.jaargang">2026</meta:user-defined>
    <meta:user-defined meta:name="OVERHEIDop.externeBijlage">Bijlage|exb-2026-20609</meta:user-defined>
    <meta:user-defined meta:name="OVERHEIDop.publicationIssue">278128</meta:user-defined>
    <meta:user-defined meta:name="OVERHEIDop.GmbID/DC.identifier">gmb-2026-278128</meta:user-defined>
    <meta:user-defined meta:name="OVERHEIDop.versieInformatie"/>
  </office:meta>
</office:document-meta>
</file>